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ход-свободный-опубликован-список-бесплатных-экспозиций-в-коломенском"/>Вход свободный: опубликован список бесплатных экспозиций в «Коломенском»<text:bookmark-end text:name="вход-свободный-опубликован-список-бесплатных-экспозиций-в-коломенском"/></text:h>
      <text:p text:style-name="First_20_paragraph">12.12.2019</text:p>
      <text:p text:style-name="Text_20_body">Свыше десяти экспозиций и выставочных проектов музея-заповедника «Коломенское» будут бесплатны для посещения в пятницу, 13 декабря.</text:p>
      <text:p text:style-name="Text_20_body">Такой подарок гражданам подготовил проект «Московская музейная неделя», который работает в новом формате с апреля этого года. Москвичи на протяжении каждой третьей недели месяца могут без платного билета ходить в музеи и выставочные залы.</text:p>
      <text:p text:style-name="Text_20_body">Гости «Коломенского», например, посетят выставку «Москва и москвичи. Тайны забытых вещей», проходящую в зале «Атриум». Ее экспонаты «расскажут» об особенностях и традициях жизни москвичей из разных слоев общества XVIII–XIX веков. Среди них масленки, повязки и даже западноевропейская придворная шпага второй половины XVIII века.</text:p>
      <text:p text:style-name="Text_20_body"><text:span text:style-name="T1">Источник:</text:span> <text:a xlink:type="simple" xlink:href="http://www.mgomz.ru/sobitiya/spisok-besplatnyih-i-platnyih-vyistavok-i-ekspozitsiy-dlya-poseshheniya-v-ramkah-moskovskoy-nedeli-13-dekabrya-2019-goda-v-obedinennom-muzee-zapovednike-kolomenskoe-izmaylovo-lyublino" office:name=""><text:span text:style-name="Definition"><text:span text:style-name="T1">сайт</text:span></text:span></text:a> <text:span text:style-name="T1">МГОМЗ</text:span></text:p>
      <text:p text:style-name="Text_20_body"><text:line-break/></text:p>
      <text:p text:style-name="Text_20_body">Адрес страницы: <text:a xlink:type="simple" xlink:href="http://uao.mos.ru/presscenter/news/detail/8561797.html" office:name=""><text:span text:style-name="Definition">http://uao.mos.ru/presscenter/news/detail/856179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15:48:43Z</meta:creation-date>
    <dc:date>2025-02-17T15:48:43Z</dc:date>
  </office:meta>
</office:document-meta>
</file>