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style="italic" style:font-style-asian="italic" style:font-style-complex="italic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жители-домов-у-станций-мцд-получат-специальные-листовки"/>Жители домов у станций МЦД получат специальные листовки<text:bookmark-end text:name="жители-домов-у-станций-мцд-получат-специальные-листовки"/></text:h>
      <text:p text:style-name="First_20_paragraph">11.12.2019</text:p>
      <text:p text:style-name="Text_20_body">Свыше 50 тысяч листовок с транспортной картой «Тройка» разложат по почтовым ящикам домов около станций Московских центральных диаметров (МЦД).</text:p>
      <text:p text:style-name="Text_20_body">Материалы предназначены для предоставления информации жителям у станций МЦД о новом виде транспорта. Так, горожане узнают о действующих ценах на проезд, а также увидят обновленную схему метро, где изображены первые две линии диаметров. Помимо этого, к каждой листовке прикреплена транспортная карта «Тройка» с балансом, равным цене одной поездке по МЦД в зоне «Центральная» – 38 рублей.</text:p>
      <text:p text:style-name="Text_20_body">Движение по первым двум линиям наземного метро запустили 21 ноября. Через Южный округ проходит маршрут МЦД-2 «Нахабино-Подольск».</text:p>
      <text:p text:style-name="Text_20_body"><text:span text:style-name="T1">Источник: пресс-служба Департамента транспорта и развития дорожно-транспортной инфраструктуры города Москвы.</text:span></text:p>
      <text:p text:style-name="Text_20_body"><text:line-break/></text:p>
      <text:p text:style-name="Text_20_body">Адрес страницы: <text:a xlink:type="simple" xlink:href="http://uao.mos.ru/presscenter/news/detail/8558045.html" office:name=""><text:span text:style-name="Definition">http://uao.mos.ru/presscenter/news/detail/8558045.html</text:span></text:a></text:p>
      <text:p text:style-name="Text_20_body"><text:a xlink:type="simple" xlink:href="http://uao.mos.ru" office:name=""><text:span text:style-name="Definition">Префектура Южного административного округа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3-07-31T00:18:11Z</meta:creation-date>
    <dc:date>2023-07-31T00:18:11Z</dc:date>
  </office:meta>
</office:document-meta>
</file>