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цд-информационное-табло-появилось-на-станции-царицыно"/>МЦД: информационное табло появилось на станции «Царицыно»<text:bookmark-end text:name="мцд-информационное-табло-появилось-на-станции-царицыно"/></text:h>
      <text:p text:style-name="First_20_paragraph">10.12.2019</text:p>
      <text:p text:style-name="Text_20_body">Информационное табло появилось в подземном переходе станции «Царицыно» второй линии Московских центральных диаметров (МЦД).</text:p>
      <text:p text:style-name="Text_20_body">Теперь пассажирам доступен специальный монитор, дополняющий существующую систему навигации МЦД. На нем можно увидеть наименование станции, номер пути, куда прибудет поезд и название остановочного пункта, куда проследует. Также табло показывает приблизительное время до отправления поезда со станции.</text:p>
      <text:p text:style-name="Text_20_body">Напомним, что первые две линии наземного метро открыли 21 ноября. По Южному округу через районы Москворечье-Сабурово, Царицыно, Бирюлево Западное, Бирюлево Восточное и Чертаново Южное проходит маршрут МЦД-2 «Нахабино-Подольск».</text:p>
      <text:p text:style-name="Text_20_body"><text:span text:style-name="T1">Источник: пресс-служба Центральной пригородной пассажирской компании (ЦППК)</text:span></text:p>
      <text:p text:style-name="Text_20_body"><text:line-break/></text:p>
      <text:p text:style-name="Text_20_body">Адрес страницы: <text:a xlink:type="simple" xlink:href="http://uao.mos.ru/presscenter/news/detail/8554400.html" office:name=""><text:span text:style-name="Definition">http://uao.mos.ru/presscenter/news/detail/855440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09:09:51Z</meta:creation-date>
    <dc:date>2023-06-08T09:09:51Z</dc:date>
  </office:meta>
</office:document-meta>
</file>