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цд-обновленная-билетная-система-начала-свою-работу"/>МЦД: обновленная билетная система начала свою работу<text:bookmark-end text:name="мцд-обновленная-билетная-система-начала-свою-работу"/></text:h>
      <text:p text:style-name="First_20_paragraph">09.12.2019</text:p>
      <text:p text:style-name="Text_20_body">Работа обновленной билетной системы на всех станциях Московских центральных диаметрах (МЦД) началась в понедельник, 9 декабря.</text:p>
      <text:p text:style-name="Text_20_body">Для удобства пассажиров у турникетов дежурят сотрудники, которые объяснят принцип работы новой системы, а также помогут при возникновении каких-либо затруднений. Стоит отметить, что работоспособность турникетов проверили заместитель мэра Москвы по транспорту Максим Ликсутов и вице-губернатор Московской области Игорь Тресков. Они сели на станции «Одинцово», оплатив картой «Тройка», и проехали до Белорусского вокзала.</text:p>
      <text:p text:style-name="Text_20_body">- Турникеты и валидаторы на станциях МЦД работают в штатном режиме. Обновленная билетная система функционирует корректно в час пик, в условиях повышенного пассажиропотока, - заключил Максим Ликсутов.</text:p>
      <text:p text:style-name="Text_20_body"><text:span text:style-name="T1">Источник: пресс-служба Департамента транспорта и развития дорожно-транспортной инфраструктуры города Москвы</text:span></text:p>
      <text:p text:style-name="Text_20_body"><text:line-break/></text:p>
      <text:p text:style-name="Text_20_body">Адрес страницы: <text:a xlink:type="simple" xlink:href="http://uao.mos.ru/presscenter/news/detail/8550519.html" office:name=""><text:span text:style-name="Definition">http://uao.mos.ru/presscenter/news/detail/855051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2T22:09:20Z</meta:creation-date>
    <dc:date>2024-10-02T22:09:20Z</dc:date>
  </office:meta>
</office:document-meta>
</file>