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овало-строительство-дома-бриллианта-в-жк-зиларт"/>Стартовало строительство «дома-бриллианта» в ЖК «ЗИЛАРТ»<text:bookmark-end text:name="стартовало-строительство-дома-бриллианта-в-жк-зиларт"/></text:h>
      <text:p text:style-name="First_20_paragraph">08.11.2019</text:p>
      <text:p text:style-name="Text_20_body">Начались работы по строительству «дома-бриллианта» с бассейном и фитнесом в жилом комплексе «ЗИЛАРТ». Об этом сообщает <text:a xlink:type="simple" xlink:href="https://stroi.mos.ru/news/dom-brilliant-s-bassieinom-i-fitniesom-postroiat-v-zhk-zilart" office:name=""><text:span text:style-name="Definition">сайт</text:span></text:a> Стройкомплекса со ссылкой на руководителя Департамента градостроительной политики Москвы Сергея Левкина.</text:p>
      <text:p text:style-name="Text_20_body">Дом спроектировал голландский архитектор Михаил Ридайк. На первых этажах разместится атриум, а на нижних появится бассейн, фитнесс-зал и подземный паркинг. Новое жилое здание расположится по адресу: Автозаводская улица, владение 23. В настоящий момент уже начали разработку грунта, обустройство дренажной системы и заложение фундаментной плиты.</text:p>
      <text:p text:style-name="Text_20_body">Компания-застройщик «Группы ЛСР» добавила, что все работы идут согласно графику, и возведение дома планируется завершить в 2022 году.</text:p>
      <text:p text:style-name="Text_20_body"><text:line-break/></text:p>
      <text:p text:style-name="Text_20_body">Адрес страницы: <text:a xlink:type="simple" xlink:href="http://uao.mos.ru/presscenter/news/detail/8476980.html" office:name=""><text:span text:style-name="Definition">http://uao.mos.ru/presscenter/news/detail/847698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1T11:23:27Z</meta:creation-date>
    <dc:date>2023-12-11T11:23:27Z</dc:date>
  </office:meta>
</office:document-meta>
</file>