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удожественный-пленэр-организуют-на-крыше-центра-москворечья"/>Художественный пленэр организуют на крыше центра «Москворечья»<text:bookmark-end text:name="художественный-пленэр-организуют-на-крыше-центра-москворечья"/></text:h>
      <text:p text:style-name="First_20_paragraph">12.07.2019</text:p>
      <text:p text:style-name="Text_20_body">Культурный центр «Москворечье» станет участником общегородской акции «Московский пленэр», которая пройдет в столице в субботу, 27 июля. Об этом сообщили в пресс-службе учреждения культуры.</text:p>
      <text:p text:style-name="Text_20_body">В нынешнем году для участников предложат необычную площадку – крышу культурного центра «Москворечье». Район Москворечье-Сабурово можно будет увидеть с высоты птичьего полета и запечатлеть местную архитектуру.</text:p>
      <text:p text:style-name="Text_20_body">По условиям проекта, все необходимые материалы участникам предложат бесплатно – будь то холст или расходные материалы, вроде гуаши, карандашей и пастели.</text:p>
      <text:p text:style-name="Text_20_body">Организаторы установили возрастное ограничение 12+. Проводится пленэр будет с 15:00 до 17:00.</text:p>
      <text:p text:style-name="Text_20_body">Информацию предоставила методист 1 категории Елена Градова</text:p>
      <text:p text:style-name="Text_20_body"><text:line-break/></text:p>
      <text:p text:style-name="Text_20_body">Адрес страницы: <text:a xlink:type="simple" xlink:href="http://uao.mos.ru/presscenter/news/detail/8216386.html" office:name=""><text:span text:style-name="Definition">http://uao.mos.ru/presscenter/news/detail/821638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8T11:49:56Z</meta:creation-date>
    <dc:date>2024-12-28T11:49:56Z</dc:date>
  </office:meta>
</office:document-meta>
</file>