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ворчество-идеолога-русского-авангарда-представят-в-галерее-на-шаболовке"/>Творчество идеолога русского авангарда представят в галерее «На Шаболовке»<text:bookmark-end text:name="творчество-идеолога-русского-авангарда-представят-в-галерее-на-шаболовке"/></text:h>
      <text:p text:style-name="First_20_paragraph">30.05.2019</text:p>
      <text:p text:style-name="Text_20_body">Лекцию из цикла «Неизвестный Леонидов» представят в галерее «На Шаболовке» в Южном административном округе Москвы во вторник, 4 июня. На встрече речь пойдет о творчестве знаменитого архитектора в контексте мирового модернизма XX века.</text:p>
      <text:p text:style-name="Text_20_body">— Задача планирующегося цикла лекций показать другие стороны наследия Леонидова, до сих пор остававшиеся в тени его «авангардного» имиджа, — объяснили на официальном сайте галереи.</text:p>
      <text:p text:style-name="Text_20_body">С лекцией выступит архитектор и исследователь архитектуры Петр Завадовский. Он затронет в своем выступлении стилистику поздних работ Леонидова, на стыке модернизма и неоклассики. Фоном выступят работы коллег-конструктивистов.</text:p>
      <text:p text:style-name="Text_20_body">Источник: <text:a xlink:type="simple" xlink:href="https://www.nashabolovke-gallery.com/" office:name=""><text:span text:style-name="Definition">галерея «На Шаболовке»</text:span></text:a></text:p>
      <text:p text:style-name="Text_20_body"><text:line-break/></text:p>
      <text:p text:style-name="Text_20_body">Адрес страницы: <text:a xlink:type="simple" xlink:href="http://uao.mos.ru/presscenter/news/detail/8119887.html" office:name=""><text:span text:style-name="Definition">http://uao.mos.ru/presscenter/news/detail/8119887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1T05:27:51Z</meta:creation-date>
    <dc:date>2025-03-11T05:27:51Z</dc:date>
  </office:meta>
</office:document-meta>
</file>