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стники-московского-долголетия-побывают-на-зимней-рыбалке"/>Участники «Московского долголетия» побывают на зимней рыбалке<text:bookmark-end text:name="участники-московского-долголетия-побывают-на-зимней-рыбалке"/></text:h>
      <text:p text:style-name="First_20_paragraph">31.01.2019</text:p>
      <text:p text:style-name="Text_20_body">Соревнования по рыбной ловле организуют на Борисовских прудах в Южном административном округе для участников городского проекта «Московское долголетие». Об этом сообщили в пресс-службе Управления социальной защиты населения ЮАО.</text:p>
      <text:p text:style-name="Text_20_body">Старт уникальному зимнему состязанию дадут 15 февраля. По условиям конкурса, победит тот рыбак, которому покорится наибольший улов. Регистрация участников начнется в 11:00, а первые лунки разрешат сверлить в 12:00. На рыбную ловлю отводится три часа.</text:p>
      <text:p text:style-name="Text_20_body">Среди дополнительных мероприятий праздника — Лыжный марафон в парке (дистанция 1,5 километра) и угощение блюдами полевой кухни.</text:p>
      <text:p text:style-name="Text_20_body">Отметим, что подать заявку на участие может любой участник «Московского долголетия». Для этого достаточно обратиться в любой из районных ТЦСО.</text:p>
      <text:p text:style-name="Text_20_body">Источник: пресс-релиз Управления социальной защиты населения ЮАО</text:p>
      <text:p text:style-name="Text_20_body"><text:line-break/></text:p>
      <text:p text:style-name="Text_20_body">Адрес страницы: <text:a xlink:type="simple" xlink:href="http://uao.mos.ru/presscenter/news/detail/7857253.html" office:name=""><text:span text:style-name="Definition">http://uao.mos.ru/presscenter/news/detail/7857253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7T05:20:04Z</meta:creation-date>
    <dc:date>2023-07-07T05:20:04Z</dc:date>
  </office:meta>
</office:document-meta>
</file>