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юао-проведут-открытое-лично-командное-первенство-по-тхэквондо"/>В ЮАО проведут открытое лично-командное первенство по тхэквондо<text:bookmark-end text:name="в-юао-проведут-открытое-лично-командное-первенство-по-тхэквондо"/></text:h>
      <text:p text:style-name="First_20_paragraph">04.12.2018</text:p>
      <text:p text:style-name="Text_20_body">Открытое лично-командное первенство по тхэквондо состоится в физкультурно-оздоровительном комплексе «Братеево» в Южном административном округе. Соревнование запланировано на воскресенье, 9 декабря.</text:p>
      <text:p text:style-name="Text_20_body">По официальной информации, организаторами проведения турнира выступят Центр физкультуры и спорта ЮАО и Федерация Таэквон-до «Юг» города Москвы. Положение состязаний гласит, что принять участие могут спортсмены в возрасте от 10 до 13 лет в разных весовых категориях.</text:p>
      <text:p text:style-name="Text_20_body">Победителей и призеров наградят медалями, дипломами и кубками. Предусмотрено 32 золотых, 32 серебряных и 64 бронзовых комплекта наград в личном зачете и 112-112-224 по командному зачету.</text:p>
      <text:p text:style-name="Text_20_body">Напомним, что физкультурно-оздоровительный комплекс «Братеево» располагается по адресу: улица Борисовские пруды, владение 20, корпус 3А.</text:p>
      <text:p text:style-name="Text_20_body">Источник: ЦФКиС ЮАО</text:p>
      <text:p text:style-name="Text_20_body"><text:line-break/></text:p>
      <text:p text:style-name="Text_20_body">Адрес страницы: <text:a xlink:type="simple" xlink:href="http://uao.mos.ru/presscenter/news/detail/7740620.html" office:name=""><text:span text:style-name="Definition">http://uao.mos.ru/presscenter/news/detail/7740620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4T19:48:40Z</meta:creation-date>
    <dc:date>2023-09-14T19:48:40Z</dc:date>
  </office:meta>
</office:document-meta>
</file>