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й-клуб-taekwon-провел-кубок-московской-школы-по-тхэквондо"/>Спортивный клуб «TAEKWON» провел Кубок Московской школы по тхэквондо<text:bookmark-end text:name="спортивный-клуб-taekwon-провел-кубок-московской-школы-по-тхэквондо"/></text:h>
      <text:p text:style-name="First_20_paragraph">17.10.2017</text:p>
      <text:p text:style-name="Text_20_body">Соревнования девятого Кубка Московской школы по тхэквондо, организованные спортивным клубом «TAEKWON», прошли с 13 по 15 октября.</text:p>
      <text:p text:style-name="Text_20_body">Всего в соревнованиях приняли участие 1525 спортсменов. На площадке Российского государственного университета физической культуры, спорта, молодежи и туризма участники поборолись в техниках личный туль, личный спарринг и личная спецтехника.</text:p>
      <text:p text:style-name="Text_20_body">В первый день Кубка произошло взвешивание команд из регионов, судейский семинар и собрание тренеров. Соревнования начались 14 октября. Свои умения и навыки по тхэквондо продемонстрировали участники следующих категорий: дети, младшие юноши и девушки, младшие и старшие юниоры и юниорки, взрослые и ветераны.</text:p>
      <text:p text:style-name="Text_20_body">Следующее мероприятие, организованное спортивным клубом «TAEKWON» - Кубок России - пройдет с 3 по 5 ноября в Екатеринбурге.</text:p>
      <text:p text:style-name="Text_20_body">Фото: <text:a xlink:type="simple" xlink:href="https://vk.com/taekwon_club" office:name=""><text:span text:style-name="Definition">спортивный клуб "TAEKWON"</text:span></text:a></text:p>
      <text:p text:style-name="Text_20_body"><text:line-break/></text:p>
      <text:p text:style-name="Text_20_body">Адрес страницы: <text:a xlink:type="simple" xlink:href="http://uao.mos.ru/presscenter/news/detail/6921553.html" office:name=""><text:span text:style-name="Definition">http://uao.mos.ru/presscenter/news/detail/692155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03:38:59Z</meta:creation-date>
    <dc:date>2023-07-07T03:38:59Z</dc:date>
  </office:meta>
</office:document-meta>
</file>