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йсбольный-сезон-закрыли-на-соревнованиях-в-братееве"/>Бейсбольный сезон закрыли на соревнованиях в Братееве<text:bookmark-end text:name="бейсбольный-сезон-закрыли-на-соревнованиях-в-братееве"/></text:h>
      <text:p text:style-name="First_20_paragraph">10.10.2017</text:p>
      <text:p text:style-name="Text_20_body">Бейсбольный сезон в Южном административном округе завершился соревнованиями «Золотая осень» на стадионе образовательного комплекса №1034 в воскресенье, 8 октября.</text:p>
      <text:p text:style-name="Text_20_body">Турнир проводился в формате «слоу-питч». Это вариант игры в бейсбол, который также называют софтболом. Дело в том, что мяч в этом турнире гораздо мягче, а скорость подачи ниже — а следовательно, ниже травматизм, больше времени на принятие игрового решения.</text:p>
      <text:p text:style-name="Text_20_body">В соревнованиях приняли участие команды «Орегон Парк» (Марьино), «Гладиаторы» (Зябликово), «Спартак» (Братеево), «Волки» (Чертаново Южное), «Медведи» (Балашиха) и «Лисы» (Братеево).</text:p>
      <text:p text:style-name="Text_20_body">Следующие турниры под эгидой организации «Мой бейсбол» будут проводится в специализированных залах.</text:p>
      <text:p text:style-name="Text_20_body">Фото: <text:a xlink:type="simple" xlink:href="https://vk.com/mybaseball" office:name=""><text:span text:style-name="Definition">"МОЙ БЕЙСБОЛ"</text:span></text:a></text:p>
      <text:p text:style-name="Text_20_body"><text:line-break/></text:p>
      <text:p text:style-name="Text_20_body">Адрес страницы: <text:a xlink:type="simple" xlink:href="http://uao.mos.ru/presscenter/news/detail/6909090.html" office:name=""><text:span text:style-name="Definition">http://uao.mos.ru/presscenter/news/detail/6909090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23:37:06Z</meta:creation-date>
    <dc:date>2023-06-24T23:37:06Z</dc:date>
  </office:meta>
</office:document-meta>
</file>