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и-тренеры-клуба-тхэквондо-на-юге-москвы-посетили-судейский-семинар"/>Спортсмены и тренеры клуба тхэквондо на юге Москвы посетили судейский семинар<text:bookmark-end text:name="спортсмены-и-тренеры-клуба-тхэквондо-на-юге-москвы-посетили-судейский-семинар"/></text:h>
      <text:p text:style-name="First_20_paragraph">04.10.2017</text:p>
      <text:p text:style-name="Text_20_body">Спортсмены и тренеры клуба тхэквондо «TAEKWON» в районе Чертаново Южное в Южном административном округе Москвы приняли участие в судейском семинаре, который состоялся в воскресенье, 1 октября.</text:p>
      <text:p text:style-name="Text_20_body">Мероприятие провели по инициативе и при поддержке Московской федерации тхэквондо (ИТФ). Как отметили на официальном сайте организации, подобные семинары «проводятся с целью улучшения работы судейского корпуса и повышения квалификации московских судей».</text:p>
      <text:p text:style-name="Text_20_body">Непосредственно на съезде, который прошел на базе конно-спортивного клуба «Битца», прошли два тренировочных занятия с обсуждением теоретических вопросов, с 10:00 до 13:00 и с 14:00 до 17:00. На семинарах был обязательный судейский дресс-код – официальный костюм.</text:p>
      <text:p text:style-name="Text_20_body">Фото: <text:a xlink:type="simple" xlink:href="https://vk.com/taekwon_club" office:name=""><text:span text:style-name="Definition">спортивный клуб "TAEKWON"</text:span></text:a></text:p>
      <text:p text:style-name="Text_20_body"><text:line-break/></text:p>
      <text:p text:style-name="Text_20_body">Адрес страницы: <text:a xlink:type="simple" xlink:href="http://uao.mos.ru/presscenter/news/detail/6897358.html" office:name=""><text:span text:style-name="Definition">http://uao.mos.ru/presscenter/news/detail/689735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1T05:14:45Z</meta:creation-date>
    <dc:date>2025-02-01T05:14:45Z</dc:date>
  </office:meta>
</office:document-meta>
</file>