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даниловском-рынке-сняли-выпуск-адской-кухни"/>На Даниловском рынке сняли выпуск «Адской кухни»<text:bookmark-end text:name="на-даниловском-рынке-сняли-выпуск-адской-кухни"/></text:h>
      <text:p text:style-name="First_20_paragraph">04.07.2017</text:p>
      <text:p text:style-name="Text_20_body">Локацией для съемок нового выпуска кулинарного шоу «Адская кухня» стала территория Даниловского рынка. Съемочная группа посетила торговую точку в воскресенье, 2 июля.</text:p>
      <text:p text:style-name="Text_20_body">Программа «Адская кухня» является российским аналогом знаменитого шоу Hell’s Kitchen, которое ведет экстравагантный шеф-повар Гордон Рамзи. Нынешний сезон российской версии ведет Константин Ивлев – именно он с командой поваров побывал на Даниловском рынке. Телеведущий не отказывал в общении посетителям и с удовольствием позировал для фото со всеми желающими.</text:p>
      <text:p text:style-name="Text_20_body">Напомним, что совсем недавно на Даниловском рынке завершились работы по реконструкции. Теперь это ультрасовременный торговый комплекс, с продукцией из совершенно разных уголков России.</text:p>
      <text:p text:style-name="Text_20_body">Фото: Мария Васильева</text:p>
      <text:p text:style-name="Text_20_body"><text:line-break/></text:p>
      <text:p text:style-name="Text_20_body">Адрес страницы: <text:a xlink:type="simple" xlink:href="http://uao.mos.ru/presscenter/news/detail/6372256.html" office:name=""><text:span text:style-name="Definition">http://uao.mos.ru/presscenter/news/detail/6372256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24T21:44:13Z</meta:creation-date>
    <dc:date>2024-11-24T21:44:13Z</dc:date>
  </office:meta>
</office:document-meta>
</file>