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ти-библиотеки-в-юао-обсудят-творчество-аполлона-григорьева"/>Гости библиотеки в ЮАО обсудят творчество Аполлона Григорьева<text:bookmark-end text:name="гости-библиотеки-в-юао-обсудят-творчество-аполлона-григорьева"/></text:h>
      <text:p text:style-name="First_20_paragraph">04.07.2017</text:p>
      <text:p text:style-name="Text_20_body">Литературно-поэтический час «Последний романтик» состоится в библиотеке №150 района Братеево в четверг, 6 июля. На встрече с жителями сотрудники читальни расскажут об Аполлоне Григорьеве.</text:p>
      <text:p text:style-name="Text_20_body">Мероприятие будет приурочено к 195-летию со дня рождения знаменитого русского поэта. Григорьев также известен как автор нескольких популярных песен и романсов. На творческом вечере жители района Братеево обсудят жизненный путь и творческую биографию поэта.</text:p>
      <text:p text:style-name="Text_20_body">Напомним, что по традиции вход на мероприятие свободный. Старт литературного часа намечен на 15:00, по адресу: улица Борисовские пруды, дом 10, корпус 5.<text:line-break/>Кстати, ранее сотрудники библиотеки провели литературно-творческий час «Летнее настроение» в «Ветеранском дворике». Отметим, что именно в этом сквере по вторникам и четвергам работает летний читальный зал.</text:p>
      <text:p text:style-name="Text_20_body"><text:line-break/></text:p>
      <text:p text:style-name="Text_20_body">Адрес страницы: <text:a xlink:type="simple" xlink:href="http://uao.mos.ru/presscenter/news/detail/6372066.html" office:name=""><text:span text:style-name="Definition">http://uao.mos.ru/presscenter/news/detail/637206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2:05:33Z</meta:creation-date>
    <dc:date>2023-07-26T12:05:33Z</dc:date>
  </office:meta>
</office:document-meta>
</file>