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ружное-первенство-по-тхэквондо-состоится-в-районе-братеево"/>Окружное первенство по тхэквондо состоится в районе Братеево<text:bookmark-end text:name="окружное-первенство-по-тхэквондо-состоится-в-районе-братеево"/></text:h>
      <text:p text:style-name="First_20_paragraph">12.04.2017</text:p>
      <text:p text:style-name="Text_20_body"><text:a xlink:type="simple" xlink:href="http://gazeta-chertanovo-juzhnoe.ru/wp-content/uploads/2017/04/%D0%A1%D0%BE%D1%80%D0%B5%D0%B2%D0%BD%D0%BE%D0%B2%D0%B0%D0%BD%D0%B8%D1%8F-%D0%BF%D0%BE-%D1%82%D1%85%D1%8D%D0%BA%D0%B2%D0%BE%D0%BD%D0%B4%D0%BE-%D0%BF%D1%80%D0%BE%D0%B9%D0%B4%D1%83%D1%82-%D0%B2-%D1%80%D0%B0%D0%B9%D0%BE%D0%BD%D0%B5-%D0%91%D1%80%D0%B0%D1%82%D0%B5%D0%B5%D0%B2%D0%BE.jpg" office:name=""><text:span text:style-name="Definition"/></text:a></text:p>
      <text:p text:style-name="Text_20_body">Открытое первенство ЮАО по тхэквондо состоится в спортивном комплексе «Братеево» 23 апреля. Соревнование посвящено памяти москвичей, погибших при исполнении воинского долга.</text:p>
      <text:p text:style-name="Text_20_body">В турнире примут участие юные спортсмены разных возрастных категорий: мальчики/девочки 6-7 лет, 8-9 лет и 10-11 лет. Ребята выберут сильнейшего мастера в дисциплинах Чон-Джи, До-Сан и других.</text:p>
      <text:p text:style-name="Text_20_body">Участники первенства посоревнуются за серьезные награды. Победители групп по тулю и спаррингу получат диплом и драгоценные медали, абсолютные победители получат памятный кубок. Аналогичной награды удостоится один из клубов-участников по результатам подсчета итоговых очков.</text:p>
      <text:p text:style-name="Text_20_body">Место проведения соревнований: СК «Братеево», улица Борисовские пруды, владение 20, корпус 3а. Вход для зрителей свободный (требуется сменная обувь). Турнир откроется начнется в 9:00.</text:p>
      <text:p text:style-name="Text_20_body"><text:line-break/></text:p>
      <text:p text:style-name="Text_20_body">Адрес страницы: <text:a xlink:type="simple" xlink:href="http://uao.mos.ru/presscenter/news/detail/5611361.html" office:name=""><text:span text:style-name="Definition">http://uao.mos.ru/presscenter/news/detail/561136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9T23:50:47Z</meta:creation-date>
    <dc:date>2023-10-19T23:50:47Z</dc:date>
  </office:meta>
</office:document-meta>
</file>