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цобъектов-постоят-на-территории-новых-округов-столицы-в-этом-году"/>20 соцобъектов постоят на территории новых округов столицы в этом году<text:bookmark-end text:name="соцобъектов-постоят-на-территории-новых-округов-столицы-в-этом-году"/></text:h>
      <text:p text:style-name="First_20_paragraph">29.03.2017</text:p>
      <text:section text:name="attachment_25790">
        <text:section text:name="attachment_25790">
          <text:p text:style-name="Text_20_body"><text:a xlink:type="simple" xlink:href="http://gazeta-borisovskie-prudi.ru/wp-content/uploads/2017/03/%D0%96%D0%B8%D0%B4%D0%BA%D0%B8%D0%BD.jpg" office:name=""><text:span text:style-name="Definition"/></text:a></text:p>
          <text:p text:style-name="Text_20_body">Новая Москва станет «городом, удобным для жизни». Такова концепция развития данного региона, разработанная до 2035 года. В рамках масштабной программы в ней запланировано строительство 29 станций метрополитена, также строительство автодорог, развязок, магистралей и трамвайного полотна. Об этом журналистам сообщил руководитель Департамента развития новых территорий Москвы Владимир Жидкин на пресс-конференции, прошедшей в Информационном центре столичного правительства. Он подвел итоги первого квартала текущего года и рассказал о грядущих переменах.</text:p>
        </text:section>
        <text:p text:style-name="Text_20_body">«Совсем недавно был принят генеральный план Москвы, он одобрен Мосгордумой. Документ дает нам возможность развивать новые территории. В нем учтены все основные показатели, сформированные с учетом замечаний и предложений, в том числе, поступивших от жителей. Кроме того, вчера на заседании правительства Москвы были утверждены правила землепользования и застройки территории (ПЗЗ)», — сообщил Владимир Жидкин.</text:p>
        <text:p text:style-name="Text_20_body"><text:line-break/></text:p>
        <text:p text:style-name="Text_20_body">Он подчеркнул, что при формировании ПЗЗ, строительство жилья не было приоритетом.</text:p>
        <text:p text:style-name="Text_20_body"><text:line-break/></text:p>
        <text:p text:style-name="Text_20_body">«Главной задачей было предусмотреть количество объектов по созданию мест приложения труда больше, чем жилищного строительства. Мы по-прежнему считаем, что основным трендом развития Москвы является количество рабочих мест, поэтому в ПЗЗ в два раза больше квадратных метров объектов нежилой недвижимости, чем жилищного строительства», — отметил спикер.</text:p>
        <text:p text:style-name="Text_20_body"><text:line-break/></text:p>
        <text:p text:style-name="Text_20_body">Жидкин добавил, что инвесторам придется параллельно строить объекты нежилой и жилой недвижимости, а также социального назначения. Отдельное внимание будет уделяться парковым зонам. Там, где территория не позволяет обустройство зон отдыха рядом с местом строительства, скверы и парки будут строить внутри жилых комплексов. Всего запланировано 86 таких пространств.</text:p>
        <text:p text:style-name="Text_20_body"><text:line-break/></text:p>
        <text:p text:style-name="Text_20_body">Подводя итоги, спикер сообщил, что за 4 года в рамках развития новых территорий было построено более 10 млн. кв.м. недвижимости, 30 детских садов, 10 школ, 7 объектов здравоохранения и 4 автомобильные дороги.</text:p>
        <text:p text:style-name="Text_20_body"><text:line-break/></text:p>
        <text:p text:style-name="Text_20_body">Кроме того, введены в эксплуатации 2 станции метрополитена и обустроено 5 парковых зон.</text:p>
      </text:section>
      <text:p text:style-name="Text_20_body"><text:line-break/></text:p>
      <text:p text:style-name="Text_20_body">Адрес страницы: <text:a xlink:type="simple" xlink:href="http://uao.mos.ru/presscenter/news/detail/5415247.html" office:name=""><text:span text:style-name="Definition">http://uao.mos.ru/presscenter/news/detail/541524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17:28:55Z</meta:creation-date>
    <dc:date>2025-06-26T17:28:55Z</dc:date>
  </office:meta>
</office:document-meta>
</file>