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янин-москва-повышает-надежность-газоснабжения"/>Собянин: Москва повышает надежность газоснабжения<text:bookmark-end text:name="собянин-москва-повышает-надежность-газоснабжения"/></text:h>
      <text:p text:style-name="First_20_paragraph">10.02.2016</text:p>
      <text:p text:style-name="Text_20_body">Сегодня мэр Москвы Сергей Собянин осмотрел газорегуляторный пункт «Головинская ГС». В ходе осмотра мэр Москвы Сергей Собянин отметил, что за последние несколько лет в столице достаточно ощутимо возросли надежность и безопасность в области газоснабжения.</text:p>
      <text:p text:style-name="Text_20_body">«За последние годы путем применения энергосберегающих технологий потребление газа в Москве, несмотря на то, что растет и жилой фонд, и производственное потребление, общее потребление газа снизилось почти на 15%», - прокомментировал мэр Москвы Сергей Собянин.</text:p>
      <text:p text:style-name="Text_20_body">Кроме того, благодаря вводу таких объектов в Москве меняются газопроводы, а их надежность увеличивается с каждым годом.</text:p>
      <text:p text:style-name="Text_20_body">Известно, что газорегуляторный пункт "Головинская ГС" начал свою работу в 1963 году. Располагается он по адресу: Головинское шоссе, владение10А. Газорегуляторный пункт является одним из шести системообразующих газорегуляторных пунктов Москвы достаточно большой производительности. Максимальная пропускная способность этого пункта составляет 150 тысяч кубических метров газа в час. Ежегодный объём транспортировки газа через этот пункт достигает 900 миллионов кубических метров.</text:p>
      <text:p text:style-name="Text_20_body">Подача газа через "Головинскую ГС" осуществляется потребителям Центрального, Северного и Северо-Восточного административных округов столицы, среди которых ТЭЦ-16, тепловые станции ОАО "МОЭК", более сорока промышленных предприятий, офисы, торговые центры, жилые дома и другие городские объекты.</text:p>
      <text:p text:style-name="Text_20_body">В 2014-2015 годах ОАО "МОСГАЗ" провел комплексную реконструкцию газорегуляторного пункта "Головинская ГС".</text:p>
      <text:p text:style-name="Text_20_body">Известно, что в ходе комплексной реконструкции было построено новое здание газорегуляторного пункта с установкой системы молниезащиты. Физически и морально устаревшее оборудование было заменено на современные автоматизированные системы регулирования давления газа и безопасности.</text:p>
      <text:p text:style-name="Text_20_body">Кроме того, была проведена реконструкция административно-производственного корпуса, в котором был создан Инженерный центр, обеспечивающий дистанционное управление технологическими процессами и контроль параметров газа, а также в режиме реального времени передающий данные в Центральное диспетчерское управление ОАО "МОСГАЗ".</text:p>
      <text:p text:style-name="Text_20_body">Фото: <text:a xlink:type="simple" xlink:href="www.mos.ru" office:name=""><text:span text:style-name="Definition">портал мэра и правительства Москвы</text:span></text:a></text:p>
      <text:p text:style-name="Text_20_body"><text:line-break/></text:p>
      <text:p text:style-name="Text_20_body">Адрес страницы: <text:a xlink:type="simple" xlink:href="http://uao.mos.ru/presscenter/news/detail/2507831.html" office:name=""><text:span text:style-name="Definition">http://uao.mos.ru/presscenter/news/detail/2507831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17T11:39:46Z</meta:creation-date>
    <dc:date>2024-10-17T11:39:46Z</dc:date>
  </office:meta>
</office:document-meta>
</file>