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ночь-весна-на-медынской-улице.-дневник-а.-фатьянова"/>Библионочь «Весна на Медынской улице. Дневник А. Фатьянова»<text:bookmark-end text:name="библионочь-весна-на-медынской-улице.-дневник-а.-фатьянова"/></text:h>
      <text:p text:style-name="First_20_paragraph">23.04.2015</text:p>
      <text:p text:style-name="Text_20_body"><text:span text:style-name="T1">Дата проведения:</text:span> 24 апреля</text:p>
      <text:p text:style-name="Text_20_body"><text:span text:style-name="T1">Время проведения:</text:span> с 16.00 до 23.00</text:p>
      <text:p text:style-name="Text_20_body"><text:span text:style-name="T1">Место проведения:</text:span> библиотека №160</text:p>
      <text:p text:style-name="Text_20_body"><text:span text:style-name="T1">Адрес: ул. Медынская, д.11, стр.2</text:span></text:p>
      <text:p text:style-name="Text_20_body">Библиотека №160 приглашает всей семьей отметить наступление весны под звуки старых, знакомых с детства песен, написанных на стихи Алексея Фатьянова, особенно дорогих для военного и послевоенного поколений.</text:p>
      <text:p text:style-name="Text_20_body">Читатели встретятся с <text:span text:style-name="T1">Марией Арбатовой,</text:span> известным публицистом, драматургом, автором и ведущей правозащитной программы «Право быть собой» радиостанции «Маяк 24». На встрече Мария представит книгу «Испытание смертью или Железный филателист».</text:p>
      <text:p text:style-name="Text_20_body">Журналист <text:span text:style-name="T1">Иван Тычинто</text:span> расскажет о легендарном поэте-песеннике, на стихи которого написаны известные композиции: «Соловьи», «Первым делом самолёты», «Когда весна придёт» и мн.др.</text:p>
      <text:p text:style-name="Text_20_body">В рамках программы «Виниловая пластинка, прозвучат хиты 40-50-хх гг. XXстолетия. Коллекционер <text:span text:style-name="T1">Феликс Янковский</text:span> проведёт экскурс в историю патефонов. Гости узнают, чем отличаются друг от друга патефон, граммофон и фонограф, какая разница между виниловыми пластинками и шеллаковыми, увидят редкий экземпляр – немецкий электромеханический патефон.</text:p>
      <text:p text:style-name="Text_20_body">Дети, а также их родители примут участие в бесплатных мастер-классах: по изготовлению авторской куклы, ликбез по созданию народных игрушек, резьбы по дереву, рисунку на световом планшете песком и на чайной бумаге.</text:p>
      <text:p text:style-name="Text_20_body">Кроме того, в библиотеке пройдёт чаепитие в русском народном стиле, показ отрывков из х/ф «Весна на Заречной улице» и обширная концертная программа.</text:p>
      <text:p text:style-name="Text_20_body"><text:span text:style-name="T1">Программа:</text:span></text:p>
      <text:p text:style-name="Text_20_body"><text:span text:style-name="T1">16.00-19.00</text:span></text:p>
      <text:p text:style-name="Text_20_body"><text:span text:style-name="T1">Встреча с телеведущей, писательницей, журналисткой Марией Арбатовой.</text:span></text:p>
      <text:p text:style-name="Text_20_body"><text:span text:style-name="T1">Мария Арбатова</text:span> - русская писательница, драматург, телеведущая, публицист, автор 14 пьес и более двадцати книг. На встрече Мария познакомит читателей со своими книгами «Меня зовут женщина», «Семилетка поиска», «Мобильные связи», «Кино, вино и домино», «Испытание смертью или Железный филателист», «Визит нестарой дамы», «Мне 40 лет».</text:p>
      <text:p text:style-name="Text_20_body">Гости познакомятся с рассказами автора о создании книг, смогут получить автограф, познакомится с новыми книгами Марии Арбатовой, примут участие во встрече-диалоге и задать интересующие вопросы.</text:p>
      <text:p text:style-name="Text_20_body"><text:span text:style-name="T1">17.00-18.00</text:span></text:p>
      <text:p text:style-name="Text_20_body"><text:span text:style-name="T1">«Народные ремесла города Вязники».</text:span> Мастер-классы. Изготовление народной куклы, авторской куклы. Резьба по дереву, создание народных игрушек, ликбез по рисунку на световом планшете песком и на чайной бумаге.Мастер-классы ведут: Юденкова Е. М, Копылов А. А, Н. Бражникова, Э.Волгина.Песочные тактильны игры, декорация прихватки-рукавички.</text:p>
      <text:p text:style-name="Text_20_body"><text:span text:style-name="T1">18.00-19.00</text:span></text:p>
      <text:p text:style-name="Text_20_body"><text:span text:style-name="T1">«За столиком чайным с А.И.Фатьяновым».</text:span> Детская игровая программа. Чаепитие в русском народном стиле.</text:p>
      <text:p text:style-name="Text_20_body"><text:span text:style-name="T1">18.00-20.00</text:span></text:p>
      <text:p text:style-name="Text_20_body"><text:span text:style-name="T1">«Световой берег таланта А. И. Фатьянова».</text:span> Молодежное арт-кафе Тема для обсуждения: «Если б я родился не в России…». Встреча с внучкой поэта – Анной Китиной и журналистом Иваном Тычинто.</text:p>
      <text:p text:style-name="Text_20_body"><text:span text:style-name="T1">18.00-22.00</text:span></text:p>
      <text:p text:style-name="Text_20_body"><text:span text:style-name="T1">"Виниловая пластинка".</text:span> Коллекционер, почитатель граммофонных пластинок Феликс Янковский расскажет об истории патефона. Представит немецкий электро-механический патефон 20-хгодов "Электролла" (модель 106 С). Проиграет ретро-музыку 40-50х гг. - эпохи фильма "Весна на Заречной улице". Участники узнают различия между виниловыми пластинками и шелаковыми, а также патефоном, граммофоном и фонографом.</text:p>
      <text:p text:style-name="Text_20_body"><text:span text:style-name="T1">20.00 – 21.30</text:span></text:p>
      <text:p text:style-name="Text_20_body"><text:span text:style-name="T1">«Давай Фатьянова споем!».</text:span> Концертная программа с участием артистов Куличковой Светланы и Александра Орехова.</text:p>
      <text:p text:style-name="Text_20_body"><text:span text:style-name="T1">21.30 – 23.00</text:span></text:p>
      <text:p text:style-name="Text_20_body"><text:span text:style-name="T1">Демонстрация отрывков их х/ф «Весна на Заречной улице».</text:span> Обсуждение. Ведущая Член Союза писателей России Полянина В. П.</text:p>
      <text:p text:style-name="Text_20_body">Вход свободный.</text:p>
      <text:p text:style-name="Text_20_body"><text:span text:style-name="T1">Web-сайт – </text:span><text:a xlink:type="simple" xlink:href="http://www.сbsuao.ru" office:name=""><text:span text:style-name="Definition"><text:span text:style-name="T1">www.сbsuao.ru</text:span></text:span></text:a></text:p>
      <text:p text:style-name="Text_20_body"><text:span text:style-name="T1">Ответственный за мероприятие –</text:span> Елена Виноградова, тел.:8 (495) 383-10-16.<text:line-break/><text:line-break/></text:p>
      <text:p text:style-name="Text_20_body"><text:line-break/></text:p>
      <text:p text:style-name="Text_20_body">Адрес страницы: <text:a xlink:type="simple" xlink:href="http://uao.mos.ru/presscenter/news/detail/1790456.html" office:name=""><text:span text:style-name="Definition">http://uao.mos.ru/presscenter/news/detail/179045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1:37:49Z</meta:creation-date>
    <dc:date>2023-06-19T01:37:49Z</dc:date>
  </office:meta>
</office:document-meta>
</file>