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бук-города-москвы-творческий-центр-москворечье-5-и-6-марта-2015-года-состоялись-выступления-севастопольского-академического-театра-танца-под-руководством-народного-артиста-украины-вадима-елизарова-посвященные-международному-женскому-дню-8-марта"/>В ГБУК города Москвы «Творческий центр «Москворечье» 5 и 6 марта 2015 года состоялись выступления севастопольского Академического театра танца под руководством Народного артиста Украины Вадима Елизарова, посвященные Международному женскому дню 8 Марта<text:bookmark-end text:name="в-гбук-города-москвы-творческий-центр-москворечье-5-и-6-марта-2015-года-состоялись-выступления-севастопольского-академического-театра-танца-под-руководством-народного-артиста-украины-вадима-елизарова-посвященные-международному-женскому-дню-8-марта"/></text:h>
      <text:p text:style-name="First_20_paragraph">11.03.2015</text:p>
      <text:p text:style-name="Text_20_body">В рамках взаимного сотрудничества, при поддержке префектуры Южного административного округа города Москвы, в ГБУК города Москвы «Творческий центр «Москворечье» 5 и 6 марта 2015 года состоялись выступления севастопольского Академического театра танца под руководством Народного артиста Украины Вадима Елизарова, посвященные Международному женскому дню 8 Марта.</text:p>
      <text:p text:style-name="Text_20_body">Праздничные программы: концерт «Песни памяти» и танцевальное шоу «Танцы мира» подарили незабываемые впечатления женщинам округа.</text:p>
      <text:p text:style-name="Text_20_body"><text:line-break/></text:p>
      <text:p text:style-name="Text_20_body">Адрес страницы: <text:a xlink:type="simple" xlink:href="http://uao.mos.ru/presscenter/news/detail/1649678.html" office:name=""><text:span text:style-name="Definition">http://uao.mos.ru/presscenter/news/detail/164967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06:18:57Z</meta:creation-date>
    <dc:date>2025-02-22T06:18:57Z</dc:date>
  </office:meta>
</office:document-meta>
</file>