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ация-о-проведении-церемонии-награждения-победителей-окружных-и-городских-конкурсов-звездная-овация-2014"/>Информация о проведении церемонии награждения победителей окружных и городских конкурсов «Звездная Овация-2014!»<text:bookmark-end text:name="информация-о-проведении-церемонии-награждения-победителей-окружных-и-городских-конкурсов-звездная-овация-2014"/></text:h>
      <text:p text:style-name="First_20_paragraph">26.12.2014</text:p>
      <text:p text:style-name="Text_20_body"><text:span text:style-name="T1">Место проведения:</text:span> Префектура Южного Административного округа<text:line-break/>(ул. Автозаводская, д.10), круглый зал.</text:p>
      <text:p text:style-name="Text_20_body"><text:span text:style-name="T1">Дата проведения:</text:span> 23 декабря 2014 года</text:p>
      <text:p text:style-name="Text_20_body"><text:span text:style-name="T1">Время проведения:</text:span> 17.00</text:p>
      <text:p text:style-name="Text_20_body"><text:span text:style-name="T1">Состав участников:</text:span> победители конкурсов - <text:span text:style-name="T1">127 учеников</text:span>, педагоги – 60 чел., родители <text:span text:style-name="T1">–</text:span> 20 чел., руководители префектуры и ЮОУО ДО г. Москвы.</text:p>
      <text:p text:style-name="Text_20_body"><text:span text:style-name="T1">Церемония награждения</text:span> учащихся школ - победителей, призеров и лауреатов, окружных и городских научно-технических, исследовательских, творческих конкурсов и фестивалей среди школьников.</text:p>
      <text:p text:style-name="Text_20_body">· В феврале 2014 года состоялся окружной этап городского Фестиваля научно-технического творчества молодежи <text:span text:style-name="T1">«Образование. Наука. Производство».</text:span> В различных номинациях <text:span text:style-name="T1">Фестиваля НТТМ</text:span> приняли участие <text:span text:style-name="T1">более шестисот</text:span> школьников образовательных организаций Южного округа от 7 до 17 лет.</text:p>
      <text:p text:style-name="Text_20_body">· <text:span text:style-name="T1">Номинации:</text:span></text:p>
      <text:p text:style-name="Text_20_body"><text:span text:style-name="T1">«Ресурсосбережение»,</text:span></text:p>
      <text:p text:style-name="Text_20_body"><text:span text:style-name="T1">«Робототехника»,</text:span></text:p>
      <text:p text:style-name="Text_20_body"><text:span text:style-name="T1">«ЛЕГО конструирование»,</text:span></text:p>
      <text:p text:style-name="Text_20_body"><text:span text:style-name="T1">«Конструирование макетов и моделей из различных материалов», «Транспорт и техносфера»,</text:span></text:p>
      <text:p text:style-name="Text_20_body"><text:span text:style-name="T1">« Автомоделирование»,</text:span></text:p>
      <text:p text:style-name="Text_20_body"><text:span text:style-name="T1">« Радиосвязь»</text:span></text:p>
      <text:p text:style-name="Text_20_body">· Цель конкурса мотиваторов и демотиваторов <text:span text:style-name="T1">«Мотивируй открыто!» - с</text:span>формировать стремление школьника к здоровому образу жизни, выработать отрицательное отношение к вредным привычкам, поднять престиж семейных ценностей и ценности здоровья для подростков, развить мотивацию старшеклассников к достижению успеха и умению адекватно принимать неудачи. В конкурсе приняло участие более 50 человек.</text:p>
      <text:p text:style-name="Text_20_body">· <text:span text:style-name="T1">1 марта 2014 года прошел</text:span> окружной этап городского конкурса исследовательских и проектно-исследовательских работ младших школьников <text:span text:style-name="T1">«Открытие».</text:span> 43 ученика 2-4 классов защищали свои работы.</text:p>
      <text:p text:style-name="Text_20_body">· В сентябре 2014 года в Театральном институте имени Бориса Щукина при Государственном Академическом театре имени Евгения Вахтангова прошёл городской фестиваль-конкурс чтецов «О, великий, могучий, правдивый и свободный русский язык…». Четыре участника от Южного административного округа стали победителями городского этапа Фестиваля-конкурса и получили специальный диплом Кафедры сценической речи Театрального института имени Бориса Щукина.</text:p>
      <text:p text:style-name="Text_20_body">· <text:span text:style-name="T1">15 марта 2014 года</text:span> состоялась окружная метапредметная олимпиада гуманитарного цикла для учащихся 4-х классов.</text:p>
      <text:p text:style-name="Text_20_body">В новом интеллектуальном состязании приняли участие 121 учащийся из 93 школ округа. Это абсолютные победители школьных туров олимпиад по литературному чтению и русскому языку.</text:p>
      <text:p text:style-name="Text_20_body">· <text:span text:style-name="T1">12 марта 2014 года</text:span> в Центральной детской библиотеке № 101 состоялся окружной этап III Всероссийского конкурса юных чтецов «Живая классика». В школьном этапе Конкурса приняли участие 589 учащихся образовательных организаций округа.</text:p>
      <text:p text:style-name="Text_20_body">· <text:span text:style-name="T1">С 10 января 2014 года по 10 апреля 2014 года</text:span> прошёл Окружной дистанционный конкурс научно-технических и творческих работ учителей и учащихся <text:span text:style-name="T1">«Звёздная эстафета»,</text:span> посвященный 80-летию со дня рождения первого космонавта Юрия Алексеевича Гагарина. В конкурсе приняли участие учащиеся и педагогические работники из 35 образовательных организаций города Москвы.</text:p>
      <text:p text:style-name="Text_20_body">· <text:span text:style-name="T1">1 октября 2014 года</text:span> состоялся Стендовый показ и защита музейных экспозиций, выставок патриотической тематики, посвященных 300-летию со дня первой в российской истории морской победы русского флота под командованием Петра I над шведами у мыса Гангут (1714 г.). В нем приняли участие 128 учащихся 18 активов школьных музеев из 16-ти образовательных организаций Южного округа города Москвы. Главный приз стендового показа (бронзовый бюст Петра I) был вручен активу школьного музея «Из прошлого в настоящее» ГБОУ СОШ №1375.</text:p>
      <text:p text:style-name="Text_20_body">· Лидеры ученического самоуправления стали организаторами социальных акций «Наши деды - славные победы», посвященной 72-ой годовщине битвы под Москвой, День Земли.</text:p>
      <text:p text:style-name="Text_20_body">Более 135 лидеров ученического самоуправления приняли участие в первой городской онлайн олимпиаде</text:p>
      <text:p text:style-name="Text_20_body">· С <text:span text:style-name="T1">08 сентября по 10 ноября</text:span> в Южном округе г. Москвы прошёл окружной этап конкурса детских рисунков по безопасности дорожного движения <text:span text:style-name="T1">«Мы рисуем улицу»</text:span>. Организаторами конкурса выступили Южное окружное управление образования г. Москвы при участии Территориальной группы ЮАО ГМЦ ДОгМ, Отдельный батальон дорожно-постовой службы ГИБДД УВД по ЮАО ГУ МВД России по г. Москве. Впервые в этом конкурсе принимали участие дети дошкольного возраста, их лучшие работы были выставлены в Галерее - мастерской «Варшавка».</text:p>
      <text:p text:style-name="Text_20_body">· <text:span text:style-name="T1">17 и 19 декабря 2014 года</text:span> В Южном округе прошел очный этап окружного конкурса «Ученик года Южного округа города Москвы – 2015».</text:p>
      <text:p text:style-name="Text_20_body">Впервые в конкурсе «Ученик года Южного округа города Москвы – 2015» принимали участие учащиеся 4 классов, лауреатами конкурса стали 12 школьников.</text:p>
      <text:p text:style-name="Text_20_body">  </text:p>
      <text:p text:style-name="Text_20_body"><text:line-break/></text:p>
      <text:p text:style-name="Text_20_body">Адрес страницы: <text:a xlink:type="simple" xlink:href="http://uao.mos.ru/presscenter/news/detail/1497378.html" office:name=""><text:span text:style-name="Definition">http://uao.mos.ru/presscenter/news/detail/1497378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05T16:40:44Z</meta:creation-date>
    <dc:date>2024-10-05T16:40:44Z</dc:date>
  </office:meta>
</office:document-meta>
</file>