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новлённая-библиотека-171-им.1-мая-на-ленинском-проспекте"/>Обновлённая библиотека №171 им."1 Мая" на Ленинском проспекте<text:bookmark-end text:name="обновлённая-библиотека-171-им.1-мая-на-ленинском-проспекте"/></text:h>
      <text:p text:style-name="First_20_paragraph">24.12.2014</text:p>
      <text:p text:style-name="Text_20_body">18 декабря в Южном округе столицы открылась обновлённая библиотека №171 им. "1 Мая".</text:p>
      <text:p text:style-name="Text_20_body"><text:line-break/></text:p>
      <text:p text:style-name="Text_20_body">Библиотека №171 им. "Первого мая" была открыта ещё <text:span text:style-name="T1">в 1916 году на базе частной публичной читальни купца Степана Крынкина в селе Воробьево (Воробьевы горы)</text:span> с открытым доступом для всех, фонд составлял на тот момент <text:span text:style-name="T1">2,5 тысяч книг,</text:span> с тех пор библиотека неоднократно меняла свой адрес, а с <text:span text:style-name="T1">1953 года</text:span> и по сей день расположилась на Ленинском проспекте.<text:line-break/><text:line-break/>Пространство обновлённой библиотеки значительно расширило возможности для читателей. Все документы: книги, журналы, меди ресурсы находятся в открытом доступе.</text:p>
      <text:p text:style-name="Text_20_body">Светлое, просторное помещение библиотеки разделили на многофункциональные и комфортные территории, в которых посетители могут почитать книгу, поработать с различными носителями информации и просто провести время в спокойной и уютной обстановке. В библиотеке также возможно организовать курсы, кинопоказы, лекции, семинары, всё необходимое оборудование прилагается.</text:p>
      <text:p text:style-name="Text_20_body"><text:line-break/></text:p>
      <text:p text:style-name="Text_20_body">В библиотеке создан специализированный <text:span text:style-name="T1">фонд, посвященный искусству, дизайну, истории архитектуры.</text:span> В фонд войдут как классические издания, так и новинки, в том числе иллюстрированные альбомы, специализированные журналы, в числе которых работы зарубежных и отечественных авторов. Книги и периодические издания из этого фонда будут доступны в читальном зале.</text:p>
      <text:p text:style-name="Text_20_body">В библиотеке №171 имени "Первого мая" регулярно проходят лектории, занятия в литературных студиях, творческих лабораториях. Например, в <text:span text:style-name="T1">открытом "Читательском клубе"</text:span> книголюбы читают и обсуждают любимые произведения и книжные новинки. <text:span text:style-name="T1">А в лаборатории терменвокса</text:span> (терменвокс - это электромузыкальный музыкальный инструмент, предназначенный для исполнения классических, эстрадных, джазовых произведений) <text:span text:style-name="T1">для любителей музыки под руководством Пётра Термена, создателя первого русскоязычного портала о терменвокс-культуры Theremin Times, организатор фестиваля «Терменология», правнука легендарного изобретателя в 2015 году пройдут занятия и мастер-классы по терменвоку. Кроме того,</text:span> в Лаборатории планируется проведение <text:span text:style-name="T1">концертов</text:span>, <text:span text:style-name="T1">отрытых лекций по истории музыки XX века</text:span>, <text:span text:style-name="T1">музыкального авангарда.</text:span></text:p>
      <text:p text:style-name="Text_20_body"><text:line-break/></text:p>
      <text:p text:style-name="Text_20_body">В настоящее время читателям доступны <text:span text:style-name="T1">книжные новинки: произведения номинантов и призёров «Русского букера» 2014 года</text:span>, зарубежная беллетристика, научно-популярная литература.<text:line-break/><text:line-break/>В самое ближайшее время фонд библиотеки пополнится новыми <text:span text:style-name="T1">актуальными изданиями: по архитектуре, истории и теории искусств,</text:span> а в дальнейшем создадут специализированный фонд по данным тематикам.</text:p>
      <text:p text:style-name="Text_20_body">Библиотека отрыта для сотрудничества с культурными, досуговыми, образовательными и другими учреждениями.</text:p>
      <text:p text:style-name="Text_20_body"><text:span text:style-name="T1">Адрес библиотеки им. "1 Мая" -</text:span> Ленинский проспект д.37-"А", <text:span text:style-name="T1">телефон:</text:span> 8 (495) 958-04-19. <text:span text:style-name="T1">График работы:</text:span> пн.-пт: 11.00-22.00, сб, вс.:12:00-18.00.</text:p>
      <text:p text:style-name="Text_20_body"><text:a xlink:type="simple" xlink:href="https://owa.mos.ru/owa/redir.aspx?C=vizLFNBJSU6AW6Ecl771mfpEZqbf8tEIHk8bc5NjJ-a5c08-uWCMoQB5SOumuHRILFy5ahgqiR8.&amp;URL=https%3a%2f%2fwww.facebook.com%2fbibliofirstmay" office:name=""><text:span text:style-name="Definition">Cтраничка в соцсети "Facebook" </text:span></text:a></text:p>
      <text:p text:style-name="Text_20_body"><text:line-break/></text:p>
      <text:p text:style-name="Text_20_body">Адрес страницы: <text:a xlink:type="simple" xlink:href="http://uao.mos.ru/presscenter/news/detail/1492785.html" office:name=""><text:span text:style-name="Definition">http://uao.mos.ru/presscenter/news/detail/149278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1T12:00:23Z</meta:creation-date>
    <dc:date>2024-10-01T12:00:23Z</dc:date>
  </office:meta>
</office:document-meta>
</file>