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жазовый-рупор-москвы"/>Джазовый рупор Москвы<text:bookmark-end text:name="джазовый-рупор-москвы"/></text:h>
      <text:p text:style-name="First_20_paragraph">12.12.2014</text:p>
      <text:p text:style-name="Text_20_body">Фестиваль «Джазовый рупор Москвы» – это торжественный смотр главных сил современного российского джаза.</text:p>
      <text:p text:style-name="Text_20_body">В последние дни новогодних каникул, <text:span text:style-name="T1">с 8 по 10 января</text:span>, музей-заповедник «Коломенское» приглашает на встречу с поколением артистов, формирующих нынешнюю традицию отечественной импровизационной музыки.</text:p>
      <text:p text:style-name="Text_20_body">Никакого снобизма – только боевой задор, безупречная техника и свобода творческого высказывания. Вся палитра джаза от мэйнстрима до хард-бопа, собственные авторские композиции, джазовые интерпретации классики и рока, приправленные чувством юмора и самоиронией.</text:p>
      <text:p text:style-name="Text_20_body">Анна Бутурлина, автор и ведущая фестиваля, одна из самых востребованных джазовых певиц столицы, предприняла смелую попытку объединить разнообразные музыкальные потоки. В их слиянии отчетливо различимы индивидуальные черты российского джаза текущего десятилетия.</text:p>
      <text:p text:style-name="Text_20_body">По этой причине «Джазовый рупор Москвы» – не только приглашение услышать мощную фестивальную программу редкой конфигурации, но и возможность разобраться в том, что собой представляет сегодняшний джазовый ландшафт России.</text:p>
      <text:p text:style-name="Text_20_body">Программа фестиваля – плотный сгусток творческих энергий, коллективный портрет главных героев джазовой Москвы. В их числе <text:span text:style-name="T1">пианист Алексей Беккер</text:span> со своим неординарным авторским проектом, <text:span text:style-name="T1">саксофонист Сергей Головня</text:span>, блестяще владеющий практически всеми видами саксофонов, <text:span text:style-name="T1">пианист Антон Баронин</text:span> – лидер экспериментальной команды Orchestra 2.0, накладывающей трафарет джазовой традиции на материал смежных жанров, в том числе рок-музыки, выдающийся российский <text:span text:style-name="T1">электроорганист Владимир Нестеренко</text:span>, хозяйка праздника <text:span text:style-name="T1">Анна Бутурлина</text:span> и многие другие.</text:p>
      <text:p text:style-name="Text_20_body">Особая гордость фестиваля – участие в нем легенд российской джазовой сцены: <text:span text:style-name="T1">аккордеониста Владимира Данилина и гитариста Алексея Кузнецова</text:span>.</text:p>
      <text:p text:style-name="Text_20_body">В заключительный день фестиваля программа завершится феерическим jam session — совместной импровизацией музыкантов.</text:p>
      <text:p text:style-name="Text_20_body"><text:span text:style-name="T1">«Джазовый рупор Москвы» пройдет в помещении «Театральной хоромины» восстановленного дворца царя Алексея Михайловича.</text:span> Этот небольшой концертный зал на три вечера соединит в себе обаятельную строгость филармонической сцены с уютом джазового клуба.</text:p>
      <text:p text:style-name="Text_20_body">Органика фестиваля в «Коломенском» непредсказуема и таит в себе массу потенциальных сюрпризов, дает широкое поле для импровизации. А именно в этом и заключается смысл и природа джаза.</text:p>
      <text:p text:style-name="Text_20_body"><text:span text:style-name="T1">Расписание фестиваля</text:span></text:p>
      <text:p text:style-name="Text_20_body"><text:span text:style-name="T1">8 января (чт), 19.00</text:span></text:p>
      <text:p text:style-name="Text_20_body">Сергей Головня (саксофон) и его квартет</text:p>
      <text:p text:style-name="Text_20_body">Orchestra 2.0 Антона Баронина (фортепиано) &amp; Артем Антонян (вокал)</text:p>
      <text:p text:style-name="Text_20_body"><text:span text:style-name="T1">9 января (пт), 19.00</text:span></text:p>
      <text:p text:style-name="Text_20_body">Органное трио Владимира Нестеренко</text:p>
      <text:p text:style-name="Text_20_body">Квартет Анны Бутурлиной (вокал)</text:p>
      <text:p text:style-name="Text_20_body"><text:span text:style-name="T1">10 января (сб), 19.00</text:span></text:p>
      <text:p text:style-name="Text_20_body">Ансамбль Владимира Данилина (аккордеон)</text:p>
      <text:p text:style-name="Text_20_body">Квинтет Алексея Беккера (фортепиано). Специальный гость – Анна Бутурлина (вокал)</text:p>
      <text:p text:style-name="Text_20_body"><text:span text:style-name="T2">Финальный jam session – поют и играют все!</text:span></text:p>
      <text:p text:style-name="Text_20_body"/>
      <text:p text:style-name="Text_20_body"><text:line-break/></text:p>
      <text:p text:style-name="Text_20_body">Адрес страницы: <text:a xlink:type="simple" xlink:href="http://uao.mos.ru/presscenter/news/detail/1469068.html" office:name=""><text:span text:style-name="Definition">http://uao.mos.ru/presscenter/news/detail/146906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00:32:09Z</meta:creation-date>
    <dc:date>2023-06-12T00:32:09Z</dc:date>
  </office:meta>
</office:document-meta>
</file>