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префекта-юао-челышева-алексея-валентиновича-с-победителями-городского-этапа-всероссийских-соревнований-по-футболу-клуба-кожаный-мяч"/>Встреча префекта ЮАО Челышева Алексея Валентиновича с победителями городского этапа Всероссийских соревнований по футболу клуба «Кожаный мяч»<text:bookmark-end text:name="встреча-префекта-юао-челышева-алексея-валентиновича-с-победителями-городского-этапа-всероссийских-соревнований-по-футболу-клуба-кожаный-мяч"/></text:h>
      <text:p text:style-name="First_20_paragraph">11.12.2014</text:p>
      <text:p text:style-name="Text_20_body">8 декабря 2014 года в ГБОУ СОШ № 1998 «Лукоморье» по адресу: ул. Борисовские пруды, д. 12, корп. 3 (район Братеево) состоялась встреча префекта ЮАО Челышева Алексея Валентиновича с победителями городского этапа Всероссийских соревнований по футболу клуба «Кожаный мяч» дворовой командой по футболу «Братеево».</text:p>
      <text:p text:style-name="Text_20_body">Также во встрече приняли участие почетные гости: заместитель префекта ЮАО Абашина Инна Сергеевна, начальник Управления физической культуры и спорта Южного административного округа г. Москвы - Булгаков Виктор Викторович, начальник южного окружного Управления образования Департамента образования г. Москвы Тарасенко Юрий Владимирович, глава управы района Братеево Воробьев Алексей Александрович.</text:p>
      <text:p text:style-name="Text_20_body">В ходе встречи префект поздравил дворовую футбольную команду «Братеево» с победой, вручил памятные подарки, пожелал здоровья, новых спортивных достижений и ярких побед.</text:p>
      <text:p text:style-name="Text_20_body"><text:line-break/></text:p>
      <text:p text:style-name="Text_20_body">Адрес страницы: <text:a xlink:type="simple" xlink:href="http://uao.mos.ru/presscenter/news/detail/1467694.html" office:name=""><text:span text:style-name="Definition">http://uao.mos.ru/presscenter/news/detail/146769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3T01:33:57Z</meta:creation-date>
    <dc:date>2025-02-03T01:33:57Z</dc:date>
  </office:meta>
</office:document-meta>
</file>