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ессиональная-среда-программное-обеспечение-информационная-безопасность"/>Профессиональная среда "Программное обеспечение, информационная безопасность"<text:bookmark-end text:name="профессиональная-среда-программное-обеспечение-информационная-безопасность"/></text:h>
      <text:p text:style-name="First_20_paragraph">03.12.2014</text:p>
      <text:p text:style-name="Text_20_body"><text:line-break/></text:p>
      <text:p text:style-name="Text_20_body">Адрес страницы: <text:a xlink:type="simple" xlink:href="http://uao.mos.ru/presscenter/news/detail/1445582.html" office:name=""><text:span text:style-name="Definition">http://uao.mos.ru/presscenter/news/detail/1445582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2:33:58Z</meta:creation-date>
    <dc:date>2023-08-10T12:33:58Z</dc:date>
  </office:meta>
</office:document-meta>
</file>