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едяной-дворец-в-бирюлевском-дендропарке"/>"Ледяной" дворец в Бирюлевском дендропарке<text:bookmark-end text:name="ледяной-дворец-в-бирюлевском-дендропарке"/></text:h>
      <text:p text:style-name="First_20_paragraph">28.11.2014</text:p>
      <text:p text:style-name="Text_20_body">30 ноября сотрудники Дирекции природной территории «Царицыно» ГПБУ «Мосприрода» проведут увлекательную предновогоднюю акцию для родителей и детей «Ледяной» дворец.</text:p>
      <text:p text:style-name="Text_20_body">Участников ждут увлекательные и креативные мастер-классы по созданию новогодних украшений и инсталляций из вторсырья, цветной бумаги, пластилина, шишек, желудей, ваты, мишуры, ненужных тканей и других материалов.</text:p>
      <text:p text:style-name="Text_20_body">Также в это воскресенье сотрудники отдела экологического просвещения и участники акции подготовят к новогодним праздникам и украсят лекционный зал необычными гирляндами и дождем, снежинками, праздничными поделками и «снежными» домиками, создав в нем атмосферу «Ледяного »дворца.</text:p>
      <text:p text:style-name="Text_20_body">Каждый желающий сможет сделать свое уникальное украшение или поделку, которые будет украшать зал и радовать всех приходящих в лекционный зал (ул.Липецкая, вл.5А) на мероприятия.  </text:p>
      <text:p text:style-name="Text_20_body"><text:line-break/></text:p>
      <text:p text:style-name="Text_20_body">Адрес страницы: <text:a xlink:type="simple" xlink:href="http://uao.mos.ru/presscenter/news/detail/1435762.html" office:name=""><text:span text:style-name="Definition">http://uao.mos.ru/presscenter/news/detail/1435762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4T18:57:34Z</meta:creation-date>
    <dc:date>2023-09-24T18:57:34Z</dc:date>
  </office:meta>
</office:document-meta>
</file>