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эти-выходные-детский-экологический-кружок-дендрик-превратится-в-творческую-мастерскую."/>В эти выходные детский экологический кружок «Дендрик» превратится в творческую мастерскую.<text:bookmark-end text:name="в-эти-выходные-детский-экологический-кружок-дендрик-превратится-в-творческую-мастерскую."/></text:h>
      <text:p text:style-name="First_20_paragraph">28.11.2014</text:p>
      <text:p text:style-name="Text_20_body"> Сотрудники Дирекции природной территории "Царицыно" проведут необычные и интересные мастер-классы по изготовлению игрушек.</text:p>
      <text:p text:style-name="Text_20_body">29 ноября участники научатся делать из ваты, ниток, канцелярского клея, гуаши и бисера красивые и необычные украшения в виде снегирей и синичек, которыми можно украсить елку.</text:p>
      <text:p text:style-name="Text_20_body">А в воскресенье состоится увлекательный мастер-класс по изготовлению филина из бумаги, картона, кружева, цветных салфеток и красок.</text:p>
      <text:p text:style-name="Text_20_body">Для самых маленьких посетителей будут организованы познавательные лекции о жизни филинов и зимующих птиц Москвы, а также конкурсы с загадками.</text:p>
      <text:p text:style-name="Text_20_body"><text:span text:style-name="T1">Занятия проходят по субботам и воскресеньям, в административном здании Дирекции, по адресу: ул. Липецкая, влд.5А. Начало в 11:00.</text:span></text:p>
      <text:p text:style-name="Text_20_body"><text:span text:style-name="T1">Предварительная запись по e-mail: dendropark2014@yandex.ru</text:span></text:p>
      <text:p text:style-name="Text_20_body"><text:line-break/></text:p>
      <text:p text:style-name="Text_20_body">Адрес страницы: <text:a xlink:type="simple" xlink:href="http://uao.mos.ru/presscenter/news/detail/1435747.html" office:name=""><text:span text:style-name="Definition">http://uao.mos.ru/presscenter/news/detail/1435747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1T14:44:30Z</meta:creation-date>
    <dc:date>2025-02-21T14:44:30Z</dc:date>
  </office:meta>
</office:document-meta>
</file>