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я-в-центральной-библиотеке-146-им.-л.н.-толстого-поэты-и-барды-отметят-4-й-день-рождения-клуба-авторской-песни-портал"/>21 ноября в Центральной библиотеке №146 им. Л.Н. Толстого поэты и барды отметят 4-й день рождения Клуба авторской песни "Портал"<text:bookmark-end text:name="ноября-в-центральной-библиотеке-146-им.-л.н.-толстого-поэты-и-барды-отметят-4-й-день-рождения-клуба-авторской-песни-портал"/></text:h>
      <text:p text:style-name="First_20_paragraph">13.11.2014</text:p>
      <text:p text:style-name="Text_20_body"><text:span text:style-name="T1">21 ноября</text:span> в Центральной библиотеке №146 им. Л.Н. Толстого поэты и барды отметят 4-й день рождения Клуба авторской песни "Портал".</text:p>
      <text:p text:style-name="Text_20_body">В 2011 году <text:span text:style-name="T1">Клуб «Портал»</text:span> открыл свои двери гостиной «У Льва Толстого» всем любителям авторской песни, независимо от возраста. Вечера клуба проходят в тесном дружеском взаимодействии артистов и зрителей. В клубе участники обретают друзей, единомышленников, людей служащих искусству. Клуб живет насыщенной творческой жизнью под руководством учредителя <text:span text:style-name="T1">и ведущей клуба Натальи ОриАн</text:span> – автора книги стихов «Гефсиманский сад». Наталья продолжительное время занималась бардовской песней и выступала на таких площадках как: музей В. Маяковского, дом журналистов, Центрального Дома Литераторов, театр песни Виктора Луферова.</text:p>
      <text:p text:style-name="Text_20_body">За четыре года <text:span text:style-name="T1">в клубе успели выступить</text:span> такие авторы-исполнители как: Виктор Попов, Михаил Будин, Алексей Рузин, Сергей Красоткин, поэты - Татьяна Аксёнова-Бернар, Герман Гецевич, рок-шансонье Алексей Руженцев, гусляр и народный сказитель Александр Субботин, автор-исполнитель виртуозный баянист Геннадий Незвигин, артистка радио и телевидения Лариса Косырева, Татьяна и Мурат Елекоевы дуэт "Аквалибра".</text:p>
      <text:p text:style-name="Text_20_body"><text:span text:style-name="T1">В праздничном вечере примут участие:</text:span> Виктор Попов, Сергей Леонтьев, Виктор Олден, и Мара Харп, Сергей Светлов, Борис Бочаров, Борис Катковский, Михаил Устинов, Наталья Филатова, Игорь Федотов, Михаил Воловликов, Анетта Руж, Любамира Цымбалова.</text:p>
      <text:p text:style-name="Text_20_body"><text:span text:style-name="T1">Из поэтов на юбилейном концерте выступят:</text:span> Александр Воляев, Илья Бестужев, Антон Беляев, Екатерина Солодовникова, Михаил Будин, Светлана Максимова, Тамара Москаленко, дуэт сестры Замарины, Станислав Пак, Валерий Евдокимов, Алексей Рузин, поэты Ирина Суглобова, Валерий Евдокимов, и многие другие популярные авторы.</text:p>
      <text:p text:style-name="Text_20_body">На фото - Наталья Ориан, учредитель клуба, снимок сделан Натальей Тоскиной.</text:p>
      <text:p text:style-name="Text_20_body">Вход свободный!</text:p>
      <text:p text:style-name="Text_20_body"><text:span text:style-name="T1">Дата проведения:</text:span> 21 ноября</text:p>
      <text:p text:style-name="Text_20_body"><text:span text:style-name="T1">Время проведения</text:span>: 19.00-22.00</text:p>
      <text:p text:style-name="Text_20_body"><text:span text:style-name="T1">Место проведения:</text:span> Центральная библиотека №146 им. Л.Н. Толстого</text:p>
      <text:p text:style-name="Text_20_body"><text:span text:style-name="T1">Адрес:</text:span> Каширское шоссе, дом 16</text:p>
      <text:p text:style-name="Text_20_body"><text:span text:style-name="T1">Телефоны для справок:</text:span> 8 (499) 612-10-55, 8 (499) 613-39-94.</text:p>
      <text:p text:style-name="Text_20_body"><text:span text:style-name="T1">Проезд:</text:span> ст. м. "Каширская" далее любым общественным транспортом (кроме, авт.№N220, 907) до ост. "Библиотека им. Л.Н. Толстого".<text:line-break/><text:line-break/></text:p>
      <text:p text:style-name="Text_20_body"><text:line-break/></text:p>
      <text:p text:style-name="Text_20_body">Адрес страницы: <text:a xlink:type="simple" xlink:href="http://uao.mos.ru/presscenter/news/detail/1403133.html" office:name=""><text:span text:style-name="Definition">http://uao.mos.ru/presscenter/news/detail/140313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8:58:47Z</meta:creation-date>
    <dc:date>2023-06-06T18:58:47Z</dc:date>
  </office:meta>
</office:document-meta>
</file>