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нам-стоит-дом-построить"/>Что нам стоит дом построить!<text:bookmark-end text:name="что-нам-стоит-дом-построить"/></text:h>
      <text:p text:style-name="First_20_paragraph">11.11.2014</text:p>
      <text:p text:style-name="Text_20_body">Попробовать свои силы в строительстве скворечников и кормушек для птиц, а также принять участие в интерактивной программе «Построим дом», смогут 15 ноября посетители Бирюлевского дендропарка.</text:p>
      <text:p text:style-name="Text_20_body">Деревянные заготовки, пластиковые бутылки, бумажные пакеты - все это послужит материалом для строительства птичьих домов, а несоленое сало, зерновые культуры, арахис, семечки тыквы и подсолнечника – для приготовления угощений.</text:p>
      <text:p text:style-name="Text_20_body">Сотрудники Дирекции природной территории «Царицыно» ГПБУ «Мосприрода» покажут, как правильно строить скворечники и откроют секрет приготовления «Синичкиного лакомства». Также расскажут чем нужно кормить птиц в холодное время года, и что ни в коем случае нельзя класть в кормушки.</text:p>
      <text:p text:style-name="Text_20_body">В рамках программы посетителям парка будет представлена красочная презентацию о птицах, обитающих на Юге Москвы.</text:p>
      <text:p text:style-name="Text_20_body">Всех желающих построить дом для птиц ждем 15 ноября в 12:00, в административном здании Дирекции, по адресу: ул. Липецкая, влд.5А</text:p>
      <text:p text:style-name="Text_20_body"><text:line-break/></text:p>
      <text:p text:style-name="Text_20_body">Адрес страницы: <text:a xlink:type="simple" xlink:href="http://uao.mos.ru/presscenter/news/detail/1398008.html" office:name=""><text:span text:style-name="Definition">http://uao.mos.ru/presscenter/news/detail/1398008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4:06:33Z</meta:creation-date>
    <dc:date>2023-06-07T04:06:33Z</dc:date>
  </office:meta>
</office:document-meta>
</file>