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иректор-мгнц-имени-николая-бочкова-принял-участие-в-пмэф-2025"/>Директор МГНЦ имени Николая Бочкова принял участие в ПМЭФ-2025<text:bookmark-end text:name="директор-мгнц-имени-николая-бочкова-принял-участие-в-пмэф-2025"/></text:h>
      <text:p text:style-name="First_20_paragraph">23.06.2025</text:p>
      <text:p text:style-name="Text_20_body">23.06.2025</text:p>
      <text:p text:style-name="Text_20_body">Директор МГНЦ имени Николая Бочкова принял участие в ПМЭФ-2025. Фото: Анна Быкова, «Вечерняя Москва»</text:p>
      <text:p text:style-name="Text_20_body"><text:span text:style-name="T1">Директор Медико-генетического научного центра имени академика Николая Бочкова стал участником Петербургского международного экономического форума, который прошел с 18 по 21 июня. В рамках него руководитель МГНЦ выступил с докладом. Он представил его в сессии «Редкие заболевания: драйверы развития фарминдустрии и производства».</text:span></text:p>
      <text:p text:style-name="Text_20_body"><text:line-break/></text:p>
      <text:p text:style-name="Text_20_body">Руководитель медицинского учреждения Сергей Куцев, главный внештатный специалист по генетике Министерства здравоохранения России, академик Российской академии наук выступил на форуме «Лекарственная безопасность», который помогает объединить усилия государства, представителей общества и бизнеса, для определения вектора развития отрасли.</text:p>
      <text:p text:style-name="Text_20_body"><text:line-break/></text:p>
      <text:p text:style-name="Text_20_body">Во время сессии, участники обсудили опыт лечения орфанных заболеваний у детей и состояние оказания медицинской помощи таким пациентам, а также вопросы развития фарминдустрии, сообщили на официальном <text:a xlink:type="simple" xlink:href="https://med-gen.ru/press-tcentr/novosti/sergei-kutcev-prinial-uchastie-v-v-rossiiskom-farmatcevticheskom-forume-l/" office:name=""><text:span text:style-name="Definition">сайте</text:span></text:a> МГНЦ имени Николая Бочкова.</text:p>
      <text:p text:style-name="Text_20_body"><text:line-break/></text:p>
      <text:p text:style-name="Text_20_body">Адрес страницы: <text:a xlink:type="simple" xlink:href="http://uao.mos.ru/presscenter/news/detail/13053237.html" office:name=""><text:span text:style-name="Definition">http://uao.mos.ru/presscenter/news/detail/13053237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3T14:38:55Z</meta:creation-date>
    <dc:date>2025-06-23T14:38:55Z</dc:date>
  </office:meta>
</office:document-meta>
</file>