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никами-научной-конференции-в-черкесске-стали-специалисты-мгнц-имени-николая-бочкова"/>Участниками научной конференции в Черкесске стали специалисты МГНЦ имени Николая Бочкова<text:bookmark-end text:name="участниками-научной-конференции-в-черкесске-стали-специалисты-мгнц-имени-николая-бочкова"/></text:h>
      <text:p text:style-name="First_20_paragraph">27.05.2025</text:p>
      <text:p text:style-name="Text_20_body">27.05.2025</text:p>
      <text:p text:style-name="Text_20_body">Участниками научной конференции в Черкесске стали специалисты МГНЦ имени Николая Бочкова. Фото: Анна Быкова, «Вечерняя Москва»</text:p>
      <text:p text:style-name="Text_20_body"><text:span text:style-name="T1">Научно-практическая конференция под названием «Орфанные заболевания — проблема XXI века» 23 мая состоялась в Республиканской детской многопрофильной больнице, расположенной в городе Черкесск. Участие в мероприятии, наряду с другими специалистами, приняла врач Медико-генетического научного центра имени Николая Бочкова.</text:span></text:p>
      <text:p text:style-name="Text_20_body"><text:line-break/></text:p>
      <text:p text:style-name="Text_20_body">В организации конференции «Орфанные заболевания – проблема XXI века» приняли участие представители Всероссийского общества орфанных заболеваний, сотрудники работники Морозовской детской городской клинической больницы при Департаменте здравоохранения города Москвы.</text:p>
      <text:p text:style-name="Text_20_body"><text:line-break/></text:p>
      <text:p text:style-name="Text_20_body">МГНЦ имени Николая Бочкова на собрании специалистов сферы здравоохранения представила доктор медицинских наук, доцент Екатерина Захарова. Заведующая презентовала исследовательскую работу, касающуюся вопросов диагностики орфаных заболеваний.</text:p>
      <text:p text:style-name="Text_20_body"><text:line-break/></text:p>
      <text:p text:style-name="Text_20_body">В ходе обсуждения доктора пришли к выводу, что на данный момент каждому специалисту необходимо иметь «орфанную настороженность», которая поспособствует выявлению специфических болезней, сообщили на странице МГНЦ имени Николая Бочкова в социальных сетях.</text:p>
      <text:p text:style-name="Text_20_body"><text:line-break/></text:p>
      <text:p text:style-name="Text_20_body">Адрес страницы: <text:a xlink:type="simple" xlink:href="http://uao.mos.ru/presscenter/news/detail/12993614.html" office:name=""><text:span text:style-name="Definition">http://uao.mos.ru/presscenter/news/detail/12993614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7T21:18:37Z</meta:creation-date>
    <dc:date>2025-05-27T21:18:37Z</dc:date>
  </office:meta>
</office:document-meta>
</file>