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аркетплейсы-и-бизнес-для-женщин-школа-бизнеса-мбм-объявляет-набор-на-бесплатное-обучение"/>Маркетплейсы и бизнес для женщин: «Школа бизнеса МБМ» объявляет набор на бесплатное обучение<text:bookmark-end text:name="маркетплейсы-и-бизнес-для-женщин-школа-бизнеса-мбм-объявляет-набор-на-бесплатное-обучение"/></text:h>
      <text:p text:style-name="First_20_paragraph">17.02.2025</text:p>
      <text:p text:style-name="Text_20_body">Участники узнают, как проанализировать конкурентов, продвигать свой бренд и вести бухгалтерию.</text:p>
      <text:p text:style-name="Text_20_body">ГБУ «Малый бизнес Москвы» объявляет набор на специализированные потоки бесплатной обучающей программы «Школа бизнеса МБМ». Они посвящены бизнесу на маркетплейсах и женскому предпринимательству. Об этом сообщили в Департаменте предпринимательства и инновационного развития города Москвы.</text:p>
      <text:p text:style-name="Text_20_body">Занятия будут проходить в онлайн-формате ежедневно с 15:00 до 16:30. Для участия необходима предварительная регистрация.</text:p>
      <text:p text:style-name="Text_20_body"><text:span text:style-name="T1">С 24 по 28 февраля</text:span> состоится отраслевой поток «Школы бизнеса МБМ» <text:a xlink:type="simple" xlink:href="https://mbm.mos.ru/education/obuchayushchiye-meropriyatiya/shkola-biznesa-mbm-dlya-biznesa-na-marketpleysakh_11003019" office:name=""><text:span text:style-name="Definition">по ведению бизнеса на маркетплейсах</text:span></text:a>.</text:p>
      <text:p text:style-name="Text_20_body">Участники узнают, какой маркетплейс выбрать на старте, как подобрать товары, проанализировать конкурентов и продвигать свой бренд. Кроме этого, будущим предпринимателям расскажут, какой режим налогообложения оптимален для торговли на маркетплейсах, как сформировать отчетность и защищать права на контент.</text:p>
      <text:p text:style-name="Text_20_body">Спикерами потока станут действующие селлеры, эксперты по коммуникациям, бухгалтерскому учету, финансам и в области права.</text:p>
      <text:p text:style-name="Text_20_body"><text:span text:style-name="T1">С 3 по 7 марта</text:span> пройдет «Школа бизнеса МБМ» <text:a xlink:type="simple" xlink:href="https://mbm.mos.ru/education/obuchayushchiye-meropriyatiya/onlayn-kurs-shkola-biznesa-mbm-dlya-zhenskogo-biznesa_11051213" office:name=""><text:span text:style-name="Definition">для начинающих женщин-предпринимательниц</text:span></text:a>. Участницы узнают, как запустить свой бренд с нуля, вести бухгалтерию, а также познакомятся с особенностями реализации женщин в бизнесе и правовыми основами ведения бизнеса. Среди спикеров потока — бизнес-леди, эксперты в области права и бухгалтерского учета.</text:p>
      <text:p text:style-name="Text_20_body">В «Школе бизнеса МБМ» очно или в онлайн-формате проходят обучение те, кто хочет открыть свое дело в Москве. В течение пяти дней участники программы развивают предпринимательские навыки, изучают азы маркетинга, продвижения в социальных сетях, бухгалтерского учета, а также юридические основы открытия и ведения бизнеса.</text:p>
      <text:p text:style-name="Text_20_body">С каждым годом все больше жителей столицы, желающих начать бизнес, приходят в «Школу бизнеса МБМ». В 2023 году насчитывалось более 2,5 тысячи участников, а в 2024 году их количество превысило 4,5 тысячи.</text:p>
      <text:p text:style-name="Text_20_body">ГБУ <text:a xlink:type="simple" xlink:href="https://mbm.mos.ru/" office:name=""><text:span text:style-name="Definition">«Малый бизнес Москвы»</text:span></text:a>, подведомственное Департаменту предпринимательства и инновационного развития города Москвы, помогает людям открывать и развивать свое дело в столице. В центрах услуг для бизнеса каждый может узнать о финансовых и нефинансовых мерах государственной поддержки. Для предпринимателей проводят бесплатные обучающие и деловые мероприятия: форумы, семинары, тренинги, конференции, которые помогают повысить профессиональные компетенции и найти единомышленников.</text:p>
      <text:p text:style-name="Text_20_body">Получить консультацию по вопросам открытия и ведения бизнеса и более подробно узнать об актуальных мерах поддержки предпринимателей в Москве также можно на портале <text:a xlink:type="simple" xlink:href="https://mbm.mos.ru/" office:name=""><text:span text:style-name="Definition">mbm.mos.ru</text:span></text:a> и по телефону: +7 495 225⁠-14⁠-14.</text:p>
      <text:p text:style-name="Text_20_body">Поддержка предпринимателей осуществляется в рамках реализации национального проекта «Малое и среднее предпринимательство и поддержка индивидуальной предпринимательской инициативы», входящего в состав нацпроекта <text:a xlink:type="simple" xlink:href="https://xn--80aapampemcchfmo7a3c9ehj.xn--p1ai/new-projects/effektivnaya-i-konkurentnaya-ekonomika/" office:name=""><text:span text:style-name="Definition">«Эффективная и конкурентная экономика»</text:span></text:a>.</text:p>
      <text:p text:style-name="Text_20_body"><text:line-break/></text:p>
      <text:p text:style-name="Text_20_body">Адрес страницы: <text:a xlink:type="simple" xlink:href="http://uao.mos.ru/presscenter/news/detail/12811162.html" office:name=""><text:span text:style-name="Definition">http://uao.mos.ru/presscenter/news/detail/12811162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7T10:15:54Z</meta:creation-date>
    <dc:date>2025-02-17T10:15:54Z</dc:date>
  </office:meta>
</office:document-meta>
</file>