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ные-даты-февраля-в-зябликово-почтили-поэта-героя-и-защитников-за-пределами-отечества"/>Памятные даты февраля: в Зябликово почтили поэта-героя и защитников за пределами Отечества<text:bookmark-end text:name="памятные-даты-февраля-в-зябликово-почтили-поэта-героя-и-защитников-за-пределами-отечества"/></text:h>
      <text:p text:style-name="First_20_paragraph">14.02.2025</text:p>
      <text:p text:style-name="Text_20_body">13 февраля 2025 года в 14:00 у памятника Герою Советского Союза, писателю Мусе Джалилю по адресу: ул. Мусы Джалиля, вл. 2. состоялась акция, посвящённая нескольким значимым датам: Дню рождения поэта Мусы Джалиля, Дню защитника Отечества и Дню памяти о россиянах, исполнявших служебный долг за пределами Отечества.</text:p>
      <text:p text:style-name="Text_20_body">В мероприятии приняли участие представители Комитета общественных связей и молодежной политики города Москвы, полномочного представительства Республики Татарстан в Российской Федерации, представители управы и муниципальные депутаты района Зябликово, дочь Героя Мусы Джалиля, общественные советники, ветераны войны, труда и Вооружённых сил Южного округа города Москвы, школьники и активные жители.</text:p>
      <text:p text:style-name="Text_20_body">Участники мероприятия возложили цветы к памятнику, отдав дань уважения памяти великого поэта и героев, сражавшихся за Отечество, как в прошлом, так и в настоящем. Заключительной частью акции стала минута молчания, в которую присутствующие почтили память всех, кто отдал свою жизнь за мирное будущее страны.</text:p>
      <text:p text:style-name="Text_20_body">15 февраля в 11:00 патриотические мероприятия продолжатся патронатной акцией у памятника павшим воинам-афганцам, установленного на территории школы №1552 по адресу: ул. Мусы Джалиля, д. 29, корп. 2. Акция также пройдет в рамках Дня памяти о россиянах, исполнявших служебный долг за пределами Отечества.</text:p>
      <text:p text:style-name="Text_20_body"><text:line-break/></text:p>
      <text:p text:style-name="Text_20_body">Адрес страницы: <text:a xlink:type="simple" xlink:href="http://uao.mos.ru/presscenter/news/detail/12808821.html" office:name=""><text:span text:style-name="Definition">http://uao.mos.ru/presscenter/news/detail/1280882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4T14:46:17Z</meta:creation-date>
    <dc:date>2025-02-14T14:46:17Z</dc:date>
  </office:meta>
</office:document-meta>
</file>