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сторожно-мошенники"/>Осторожно: мошенники!<text:bookmark-end text:name="осторожно-мошенники"/></text:h>
      <text:p text:style-name="First_20_paragraph">24.12.2024</text:p>
      <text:p text:style-name="Text_20_body"><text:line-break/></text:p>
      <text:p text:style-name="Text_20_body">Адрес страницы: <text:a xlink:type="simple" xlink:href="http://uao.mos.ru/presscenter/news/detail/12736349.html" office:name=""><text:span text:style-name="Definition">http://uao.mos.ru/presscenter/news/detail/12736349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5T15:29:23Z</meta:creation-date>
    <dc:date>2025-02-15T15:29:23Z</dc:date>
  </office:meta>
</office:document-meta>
</file>