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по-юао-задержан-подозреваемый-в-мошенничестве-с-ущербом-около-4-млн-рублей."/>Полицейскими УВД по ЮАО задержан подозреваемый в мошенничестве с ущербом около 4 млн рублей.<text:bookmark-end text:name="полицейскими-увд-по-юао-задержан-подозреваемый-в-мошенничестве-с-ущербом-около-4-млн-рублей."/></text:h>
      <text:p text:style-name="First_20_paragraph">17.12.2024</text:p>
      <text:p text:style-name="Text_20_body">17.10.2024<text:line-break/><text:line-break/><text:span text:style-name="T1">«Оперативниками уголовного розыска ОМВД России по району Орехово-Борисово Северное г. Москвы задержан один из участников мошеннической схемы в отношении пенсионерки», – сообщил начальник УИиОС ГУ МВД России по г. Москве полковник внутренней службы Владимир Васенин.</text:span><text:line-break/><text:line-break/></text:p>
      <text:p text:style-name="Text_20_body">По имеющимся данным, на телефон 71-летней жительнице столицы позвонили неизвестные, которые представились сотрудниками различных ведомств. Звонившие убедили женщину в том, что ее сбережения на банковских счетах находятся под угрозой и их необходимо перевести на «безопасный счет». Поверив злоумышленникам, пенсионерка обналичила сбережения, после чего часть денег отдала прибывшим курьерам, а также перевела на указанный ей банковский счет. Позже она поняла, что стала жертвой мошенников, и обратилась в полицию. Ущерб составил около 4 миллионов рублей.</text:p>
      <text:p text:style-name="Text_20_body">В результате проведенных оперативно-розыскных мероприятий на территории московского аэропорта полицейские задержали одного из подозреваемых, который прилетел в столицу. Им оказался 19-летний житель Свердловской области. Задержанный сообщил, что нашел «подработку» в Интернете. По указанию организаторов он забрал деньги у потерпевшей, а затем перевел их неустановленным сообщникам. Со слов подозреваемого, за свои услуги он получил вознаграждение более 10 тысяч рублей.</text:p>
      <text:p text:style-name="Text_20_body">Следователем Отдела МВД России по району Орехово-Борисово Северное г. Москвы возбуждено уголовное дело по признакам преступления, предусмотренного частью 4 статьи 159 УК РФ «Мошенничество». Фигурант заключен под стражу.</text:p>
      <text:p text:style-name="Text_20_body">В настоящее время проводятся дальнейшие оперативно-розыскные мероприятия и следственные действия, направленные на установление, розыск и задержание соучастников задержанного, а также на выявление дополнительных эпизодов его противоправной деятельности.</text:p>
      <text:p text:style-name="Text_20_body">Полицейские напоминают:</text:p>
      <text:p text:style-name="Text_20_body">Если вам позвонили неизвестные, кем бы они ни представлялись и какие бы предлоги ни использовали, всегда проверяйте сообщенную информацию. Не принимайте поспешных решений. Прервите разговор и посоветуйтесь с друзьями или родственниками. В большинстве случаев обман вскрывается уже на данном этапе. Позвоните в организацию, якобы из которой вам поступил звонок, и уточните полученную информацию. Если вы стали жертвой мошенничества, незамедлительно обращайтесь в полицию по телефону «02» (с мобильных «102») или в ближайший территориальный отдел МВД России.</text:p>
      <text:p text:style-name="Text_20_body">В мессенджерах часто предлагают легкий и быстрый заработок – подработку курьером. Мошенники звонят гражданам в основном пенсионного возраста, вводят их в заблуждение, а затем курьеры забирают их денежные средства и, следуя указаниям «работодателей», переводят их на указанные счета, оставляя себе небольшую часть в качестве вознаграждения.</text:p>
      <text:p text:style-name="Text_20_body">Полицейские призывают граждан не откликаться на сомнительные объявления о работе и предупреждают, что данная противоправная деятельность является уголовно наказуемой по статье 159 УК РФ «Мошенничество». Максимальное наказание, предусмотренное данной статьей Уголовного кодекса, – лишение свободы на срок до десяти лет.</text:p>
      <text:p text:style-name="Text_20_body">Если вам поступило данного рода предложение – позвоните в полицию по телефону «02» (с мобильных «102»).</text:p>
      <text:p text:style-name="Text_20_body">Пресс-служба УВД по ЮАО</text:p>
      <text:p text:style-name="Text_20_body">8 (495) 734-61-22</text:p>
      <text:p text:style-name="Text_20_body"><text:line-break/></text:p>
      <text:p text:style-name="Text_20_body">Адрес страницы: <text:a xlink:type="simple" xlink:href="http://uao.mos.ru/presscenter/news/detail/12722451.html" office:name=""><text:span text:style-name="Definition">http://uao.mos.ru/presscenter/news/detail/1272245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6T22:28:31Z</meta:creation-date>
    <dc:date>2024-12-16T22:28:31Z</dc:date>
  </office:meta>
</office:document-meta>
</file>