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еративниками-увд-по-юао-задержан-подозреваемый-в-мошенничестве-с-ущербом-87-млн-рублей"/>Оперативниками УВД по ЮАО задержан подозреваемый в мошенничестве с ущербом 8,7 млн рублей<text:bookmark-end text:name="оперативниками-увд-по-юао-задержан-подозреваемый-в-мошенничестве-с-ущербом-87-млн-рублей"/></text:h>
      <text:p text:style-name="First_20_paragraph">04.12.2024</text:p>
      <text:p text:style-name="Text_20_body"><text:span text:style-name="T1">Оперативники уголовного розыска ОМВД России по району Орехово-Борисово Северное г. Москвы задержали 35-летнего жителя города Казани, подозреваемого в мошенничестве в особо крупном размере.</text:span></text:p>
      <text:p text:style-name="Text_20_body">«Предварительно установлено, что 72-летнему жителю столицы поступило несколько звонков от неизвестных, которые представились сотрудниками различных ведомств. Звонившие убедили мужчину в том, что его сбережения на банковских счетах находятся под угрозой и их необходимо перевести на «безопасный счет». Поверив злоумышленникам, пенсионер обналичил со своих счетов сбережения, а также оформил несколько кредитов, после чего, по указанию звонивших, собрал имеющуюся дома наличность и перевел все деньги на указанные счета. Позже он понял, что стал жертвой мошенников, и обратился в полицию. Ущерб составил более 8 миллионов 700 тысяч рублей.</text:p>
      <text:p text:style-name="Text_20_body">В результате проведенного комплекса оперативно-розыскных мероприятий сотрудники уголовного розыска на Пресненской набережной задержали одного из подозреваемых. Им оказался ранее неоднократно судимый 35-летний житель города Казани.</text:p>
      <text:p text:style-name="Text_20_body">По предварительным данным, задержанный, вступив в преступный сговор с неустановленными лицами в сети Интернет, оформил банковскую карту на социально неблагополучного гражданина, после чего через курьера передал ее сообщникам. За свои услуги мужчина получил денежное вознаграждение.</text:p>
      <text:p text:style-name="Text_20_body">По данному факту следователем ОМВД России по району Орехово-Борисово Северное возбуждено уголовное дело по признакам преступления, предусмотренного частью 4 статьи 159 УК РФ «Мошенничество». В отношении фигуранта избрана мера пресечения в виде заключения под стражу», – сообщил начальник УИиОС ГУ МВД России по г. Москве полковник внутренней службы Владимир Васенин.</text:p>
      <text:p text:style-name="Text_20_body">Полицейскими проводятся дальнейшие мероприятия, направленные на выявление дополнительных эпизодов противоправной деятельности задержанного, а также установление и задержание его сообщников.</text:p>
      <text:p text:style-name="Text_20_body">Полицейские напоминают:</text:p>
      <text:p text:style-name="Text_20_body">Если вам позвонили неизвестные, кем бы они ни представлялись и какие бы предлоги ни использовали, всегда проверяйте полученную информацию. Не принимайте поспешных решений. Прервите разговор и посоветуйтесь с друзьями или родственниками. В большинстве случаев обман вскрывается уже на данном этапе. Позвоните в организацию, якобы из которой вам поступил звонок, и уточните полученную информацию. Если вы стали жертвой мошенничества, незамедлительно обращайтесь в полицию по телефону «02» (с мобильных «102») или в ближайший территориальный отдел МВД России.</text:p>
      <text:p text:style-name="Text_20_body">Полицейские предупреждают: передача банковской карты третьим лицам может привести к уголовной ответственности.</text:p>
      <text:p text:style-name="Text_20_body">Пресс-служба УВД по ЮАО</text:p>
      <text:p text:style-name="Text_20_body">8 (495) 734-61-22</text:p>
      <text:p text:style-name="Text_20_body"><text:line-break/></text:p>
      <text:p text:style-name="Text_20_body">Адрес страницы: <text:a xlink:type="simple" xlink:href="http://uao.mos.ru/presscenter/news/detail/12702265.html" office:name=""><text:span text:style-name="Definition">http://uao.mos.ru/presscenter/news/detail/1270226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4T12:57:25Z</meta:creation-date>
    <dc:date>2024-12-04T12:57:25Z</dc:date>
  </office:meta>
</office:document-meta>
</file>