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еративниками-на-юге-столицы-задержаны-подозреваемые-в-незаконном-хранении-и-сбыте-оружия-и-боеприпасов"/>Оперативниками на юге столицы задержаны подозреваемые в незаконном хранении и сбыте оружия и боеприпасов<text:bookmark-end text:name="оперативниками-на-юге-столицы-задержаны-подозреваемые-в-незаконном-хранении-и-сбыте-оружия-и-боеприпасов"/></text:h>
      <text:p text:style-name="First_20_paragraph">29.11.2024</text:p>
      <text:p text:style-name="Text_20_body"><text:span text:style-name="T1">Оперативниками на юге столицы задержаны подозреваемые в незаконном хранении и сбыте оружия и боеприпасов</text:span></text:p>
      <text:p text:style-name="Text_20_body">Сотрудниками уголовного розыска и патрульно-постовой службы ОМВД России по району Чертаново Южное совместно с оперативниками ОУР УВД по ЮАО во взаимодействии с УФСБ России по г. Москве и Московской области задержаны трое мужчин, подозреваемых в незаконном хранении и сбыте оружия и боеприпасов.</text:p>
      <text:p text:style-name="Text_20_body">Полицейские в ходе несения службы в районе 33 километра МКАД остановили для проверки документов 28-летнего гражданина. При общении с сотрудниками мужчина стал заметно нервничать, вследствие чего было принято решение произвести личный досмотр, в результате которого у него были обнаружен и изъят предмет, конструктивно схожий с пистолетом, и 16 патронов.</text:p>
      <text:p text:style-name="Text_20_body">Согласно проведенному исследованию, изъятое является пистолетом Макарова и относится к боевому нарезному короткоствольному огнестрельному оружию. Патроны калибра 9х18 мм. изготовлены промышленным способом. Все изъятое пригодно для производства выстрелов.</text:p>
      <text:p text:style-name="Text_20_body">Дознавателем ОМВД России по району Чертаново Южное в отношении подозреваемого было возбуждено уголовное дело по признакам преступления, предусмотренного частью 1 статьи 222 УК РФ.</text:p>
      <text:p text:style-name="Text_20_body">В ходе дальнейшего расследования уголовного дела в результате проведенного комплекса оперативно-розыскных мероприятий оперативниками ОУР УВД по ЮАО и ОМВД России по району Чертаново Южное г. Москвы совместно с сотрудниками УФСБ России по г. Москве и Московской области были установлены и задержаны двое мужчин – приезжие из другого региона, в возрасте 41 и 34 лет. Установлено, что оружие и патроны 28-летнему подозреваемому передал его 41-летний знакомый, который приобрел их у 34-летнего мужчины.</text:p>
      <text:p text:style-name="Text_20_body">Дознанием и следствием ОМВД России по району Чертаново Южное г. Москвы в отношении 41-летнего и 34-летнего подозреваемых возбуждены уголовные дела по признакам преступлений, предусмотренных частями 1 и 2 статьи 222 УК РФ соответственно. Фигуранты заключены под стражу.</text:p>
      <text:p text:style-name="Text_20_body">Пресс-служба УВД по ЮАО</text:p>
      <text:p text:style-name="Text_20_body">8 (495) 734-61-22</text:p>
      <text:p text:style-name="Text_20_body"><text:line-break/></text:p>
      <text:p text:style-name="Text_20_body">Адрес страницы: <text:a xlink:type="simple" xlink:href="http://uao.mos.ru/presscenter/news/detail/12693735.html" office:name=""><text:span text:style-name="Definition">http://uao.mos.ru/presscenter/news/detail/12693735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9T11:33:46Z</meta:creation-date>
    <dc:date>2024-11-29T11:33:46Z</dc:date>
  </office:meta>
</office:document-meta>
</file>