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делать-если-вы-провалились-под-лед"/>Что делать, если вы провалились под лед<text:bookmark-end text:name="что-делать-если-вы-провалились-под-лед"/></text:h>
      <text:p text:style-name="First_20_paragraph">26.11.2024</text:p>
      <text:p text:style-name="Text_20_body"><text:line-break/></text:p>
      <text:p text:style-name="Text_20_body">Адрес страницы: <text:a xlink:type="simple" xlink:href="http://uao.mos.ru/presscenter/news/detail/12687085.html" office:name=""><text:span text:style-name="Definition">http://uao.mos.ru/presscenter/news/detail/12687085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6T14:30:34Z</meta:creation-date>
    <dc:date>2024-11-26T14:30:34Z</dc:date>
  </office:meta>
</office:document-meta>
</file>