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лицейскими-юга-столицы-задержан-подозреваемый-в-покушении-на-сбыт-марихуаны"/>Полицейскими юга столицы задержан подозреваемый в покушении на сбыт марихуаны<text:bookmark-end text:name="полицейскими-юга-столицы-задержан-подозреваемый-в-покушении-на-сбыт-марихуаны"/></text:h>
      <text:p text:style-name="First_20_paragraph">25.11.2024</text:p>
      <text:p text:style-name="Text_20_body"><text:span text:style-name="T1">«Сотрудники ОБ ДПС Госавтоинспекции УВД по ЮАО задержали подозреваемого в покушении на сбыт наркотического средства», – сообщил начальник УИиОС ГУ МВД России по г. Москве полковник внутренней службы Владимир Васенин.</text:span></text:p>
      <text:p text:style-name="Text_20_body">Полицейские на Бесединском шоссе остановили для проверки документов автомобиль такси. При общении с водителем инспекторы обратили внимание на 29-летнего пассажира, который стал заметно нервничать. На место была вызвана следственно-оперативная группа.</text:p>
      <text:p text:style-name="Text_20_body">В результате личного досмотра у гражданина было обнаружено и изъято два пакета с неизвестным веществом массой около 500 граммов. Согласно проведенному исследованию, в части изъятого содержится наркотическое средство – каннабис (марихуана), общей массой 200 граммов. Остальное изъятое направлено на экспертизу.</text:p>
      <text:p text:style-name="Text_20_body">Следователем Отдела МВД России по району Зябликово г. Москвы возбуждено уголовное дело по признакам преступления, предусмотренного частью 3 статьи 30 УК РФ и частью 4 статьи 228.1 УК РФ. Фигурант заключен под стражу.</text:p>
      <text:p text:style-name="Text_20_body">Пресс-служба УВД по ЮАО</text:p>
      <text:p text:style-name="Text_20_body">8 (495) 734-61-22</text:p>
      <text:p text:style-name="Text_20_body"><text:line-break/></text:p>
      <text:p text:style-name="Text_20_body">Адрес страницы: <text:a xlink:type="simple" xlink:href="http://uao.mos.ru/presscenter/news/detail/12684517.html" office:name=""><text:span text:style-name="Definition">http://uao.mos.ru/presscenter/news/detail/12684517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5T15:12:59Z</meta:creation-date>
    <dc:date>2024-11-25T15:12:59Z</dc:date>
  </office:meta>
</office:document-meta>
</file>