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увд-юга-столицы-задержана-соучастница-телефонных-мошенников"/>Полицейскими УВД юга столицы задержана соучастница телефонных мошенников<text:bookmark-end text:name="полицейскими-увд-юга-столицы-задержана-соучастница-телефонных-мошенников"/></text:h>
      <text:p text:style-name="First_20_paragraph">25.11.2024</text:p>
      <text:p text:style-name="Text_20_body"><text:span text:style-name="T1">Оперативниками уголовного розыска ОМВД России по району Бирюлево Западное г. Москвы задержана подозреваемая, пытавшаяся завладеть денежными средствами 56-летнего жителя столицы.</text:span></text:p>
      <text:p text:style-name="Text_20_body">В Отдел МВД России по району Бирюлево Западное обратился 56-летний гражданин, который сообщил, что его хотят обмануть мошенники.</text:p>
      <text:p text:style-name="Text_20_body">По имеющимся данным, мужчине позвонили неизвестные и под предлогом погашения несуществующего кредита стали убеждать его собрать денежные средства в размере 700 тысяч рублей и передать их курьеру. Гражданин понял, что это мошенники, и обратился в полицию.</text:p>
      <text:p text:style-name="Text_20_body">Дальнейшие действия проходили под контролем полицейских. Прибывший к заявителю ничего не подозревающий таксист забрал посылку, в которой находился муляж денежных средств, и доставил ее на Новопеределкинскую улицу, где его ожидала заказчица. После того, как женщина забрала у водителя сверток с деньгами, она была задержана сотрудниками полиции.</text:p>
      <text:p text:style-name="Text_20_body">Задержанной оказалась 44-летняя жительница столицы, которая сообщила, что нашла криминальную подработку в Интернете. По указанию организаторов она забрала деньги, которые отдал потерпевший, ничего неподозревающему курьеру, а затем, должна была перевести их неустановленным сообщникам, оставив себе часть суммы в качестве вознаграждения.</text:p>
      <text:p text:style-name="Text_20_body">По данному факту следователем Отдела МВД России по району Бирюлево Западное возбуждено уголовное дело по признакам преступления, предусмотренного частью 3 статьи 30 УК РФ «Приготовление к преступлению и покушение на преступление» и частью 3 статьи 159 УК РФ «Мошенничество». В отношении подозреваемой избрана мера пресечения в виде подписки о невыезде и надлежащем поведении.</text:p>
      <text:p text:style-name="Text_20_body">Полицейские напоминают:</text:p>
      <text:p text:style-name="Text_20_body">Если вам позвонили неизвестные, кем бы они ни представлялись и какие бы предлоги ни использовали, всегда проверяйте сообщенную информацию. Не принимайте поспешных решений. Прервите разговор и посоветуйтесь с друзьями или родственниками. В большинстве случаев обман вскрывается уже на данном этапе. Позвоните в организацию, якобы из которой вам поступил звонок, и уточните полученную информацию. Если вы стали жертвой мошенничества, незамедлительно обращайтесь в полицию по телефону «02» (с мобильных «102») или в ближайший территориальный отдел МВД России.<text:line-break/></text:p>
      <text:p text:style-name="Text_20_body">Пресс-служба УВД по ЮАО</text:p>
      <text:p text:style-name="Text_20_body">8 (495) 734-61-22</text:p>
      <text:p text:style-name="Text_20_body"><text:line-break/></text:p>
      <text:p text:style-name="Text_20_body">Адрес страницы: <text:a xlink:type="simple" xlink:href="http://uao.mos.ru/presscenter/news/detail/12684509.html" office:name=""><text:span text:style-name="Definition">http://uao.mos.ru/presscenter/news/detail/1268450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5T15:21:00Z</meta:creation-date>
    <dc:date>2024-11-25T15:21:00Z</dc:date>
  </office:meta>
</office:document-meta>
</file>