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ми-увд-по-юао-задержан-подозреваемый-в-умышленном-причинении-тяжкого-вреда-здоровью-мужчины"/>Полицейскими УВД по ЮАО задержан подозреваемый в умышленном причинении тяжкого вреда здоровью мужчины<text:bookmark-end text:name="полицейскими-увд-по-юао-задержан-подозреваемый-в-умышленном-причинении-тяжкого-вреда-здоровью-мужчины"/></text:h>
      <text:p text:style-name="First_20_paragraph">18.11.2024</text:p>
      <text:p text:style-name="Text_20_body"><text:span text:style-name="T1">Оперативники уголовного розыска ОМВД России по району Бирюлево Восточное г. Москвы задержали жителя столицы по подозрению в умышленном причинении тяжкого вреда здоровью 37-летнего гражданина.</text:span></text:p>
      <text:p text:style-name="Text_20_body">Предварительно установлено, что между двумя мужчинами произошел конфликт, в результате которого злоумышленник нанес своему оппоненту колото-резаное ранение, после чего скрылся. Потерпевший был госпитализирован в медицинское учреждение для оказания помощи. Согласно заключению медиков, его здоровью причинен тяжкий вред.</text:p>
      <text:p text:style-name="Text_20_body">В результате оперативно-розыскных мероприятий полицейские на Бирюлевской улице задержали подозреваемого – ранее судимого 40-летнего местного жителя.</text:p>
      <text:p text:style-name="Text_20_body">Следователем Отдела МВД России по району Бирюлево Восточное г. Москвы возбуждено уголовное дело по признакам преступления, предусмотренного частью 2 статьи 111 УК РФ «Умышленное причинение тяжкого вреда здоровью». Фигуранту избрана мера пресечения в виде запрета определенных действий.</text:p>
      <text:p text:style-name="Text_20_body"><text:line-break/></text:p>
      <text:p text:style-name="Text_20_body">Адрес страницы: <text:a xlink:type="simple" xlink:href="http://uao.mos.ru/presscenter/news/detail/12664949.html" office:name=""><text:span text:style-name="Definition">http://uao.mos.ru/presscenter/news/detail/12664949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0T08:32:37Z</meta:creation-date>
    <dc:date>2024-11-20T08:32:37Z</dc:date>
  </office:meta>
</office:document-meta>
</file>