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ицейскими-даниловского-района-столицы-задержан-курьер-телефонных-мошенников"/>Полицейскими Даниловского района столицы задержан курьер телефонных мошенников<text:bookmark-end text:name="полицейскими-даниловского-района-столицы-задержан-курьер-телефонных-мошенников"/></text:h>
      <text:p text:style-name="First_20_paragraph">18.11.2024</text:p>
      <text:p text:style-name="Text_20_body"><text:span text:style-name="T1">Оперативники уголовного розыска ОМВД России по Даниловскому району г. Москвы задержали подозреваемого в завладении денежными средствами пенсионерки мошенническим путем.</text:span></text:p>
      <text:p text:style-name="Text_20_body">Предварительно установлено, что 76-летней жительнице столицы поступило несколько звонков от неизвестных, которые представились сотрудниками одного из ведомств. Звонившие убедили пенсионерку в необходимости проверки ее сбережений на предмет финансирования противозаконной деятельности. Введенная в заблуждение женщина поверила незнакомцам и выполнила их указания, передав 1 миллион 300 тысяч рублей прибывшему курьеру. Позже она поняла, что стала жертвой мошенников, и обратилась в полицию.</text:p>
      <text:p text:style-name="Text_20_body">В результате комплекса оперативно-розыскных мероприятий сотрудники уголовного розыска установили личность одного из подозреваемых и задержали его на Автозаводской улице. Им оказался 21-летний житель Алтайского края.</text:p>
      <text:p text:style-name="Text_20_body">Задержанный рассказал, что работу курьером нашел в Интернете. Забрав деньги у потерпевшей, он перевел их на счет своих кураторов. За это он должен был получить денежное вознаграждение.</text:p>
      <text:p text:style-name="Text_20_body">Следователем Отдела МВД России по Даниловскому району г. Москвы возбуждено уголовное дело по признакам преступления, предусмотренного частью 4 статьи 159 УК РФ «Мошенничество». Фигурант заключен под стражу.</text:p>
      <text:p text:style-name="Text_20_body">Полицейскими проводятся дальнейшие мероприятия, направленные на установление дополнительных эпизодов противоправной деятельности задержанного, а также выявление и задержание его сообщников.</text:p>
      <text:p text:style-name="Text_20_body">Полицейские напоминают:</text:p>
      <text:p text:style-name="Text_20_body">Если вам позвонили неизвестные, кем бы они ни представлялись и какие бы предлоги ни использовали, всегда проверяйте полученную информацию. Не принимайте поспешных решений. Прервите разговор и посоветуйтесь с друзьями или родственниками. В большинстве случаев обман вскрывается уже на данном этапе. Позвоните в организацию, якобы из которой вам поступил звонок, и уточните полученную информацию. Если вы стали жертвой мошенничества, незамедлительно обращайтесь в полицию по телефону «02» (с мобильных «102») или в ближайший территориальный отдел МВД России.</text:p>
      <text:p text:style-name="Text_20_body">Мошенники чаще всего вовлекают в свою преступную деятельность молодых людей. В мессенджерах им предлагают легкий и быстрый заработок. В обязанности так называемых курьеров входит выполнение указаний анонимных кураторов, которые чаще всего находятся за пределами страны. Мошенники звонят гражданам в основном пенсионного возраста, вводят их в заблуждение, после чего курьеры забирают у доверчивых пенсионеров их сбережения и, следуя указаниям «работодателей», переводят деньги граждан на неизвестные счета, оставляя себе небольшую часть в качестве вознаграждения.</text:p>
      <text:p text:style-name="Text_20_body">Полицейские призывают молодых людей не откликаться на сомнительные объявления о работе и предупреждают, что данная противоправная деятельность является уголовно наказуемой по статье 159 УК РФ «Мошенничество». Максимальное наказание, предусмотренное данной статьей Уголовного кодекса, – лишение свободы на срок до десяти лет. Если вам поступило данного рода предложение – позвоните в полицию по телефону «02» (с мобильных «102»).</text:p>
      <text:p text:style-name="Text_20_body"><text:line-break/></text:p>
      <text:p text:style-name="Text_20_body">Адрес страницы: <text:a xlink:type="simple" xlink:href="http://uao.mos.ru/presscenter/news/detail/12664948.html" office:name=""><text:span text:style-name="Definition">http://uao.mos.ru/presscenter/news/detail/12664948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0T00:41:52Z</meta:creation-date>
    <dc:date>2024-12-10T00:41:52Z</dc:date>
  </office:meta>
</office:document-meta>
</file>