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ий-день-правовой-помощи-детям"/>Всероссийский день правовой помощи детям<text:bookmark-end text:name="всероссийский-день-правовой-помощи-детям"/></text:h>
      <text:p text:style-name="First_20_paragraph">18.11.2024</text:p>
      <text:p text:style-name="Text_20_body"><text:span text:style-name="T1">20 ноября  2024 года в Южном административном округе г. Москвы на территории обслуживания ОМВД России по районам г. Москвы организовано правовое информирование и  правовое консультирование детей  и подростков в средних школах и подшефных детских домах. Мероприятия проводятся в форме бесед, лекций, семинаров и консультирований ведущими юрисконсультами правового направления территориальных отделов полиции УВД юга столицы.</text:span></text:p>
      <text:p text:style-name="Text_20_body">20 ноября 2024 года с 12:00 до 14:00 часов по адресу: Ореховый бульвар,д. 14 корп. 1 правовое консультирование будет проводиться юрисконсультом правового отдела УВД по ЮАО ГУ МВД России по г. Москве совместно с депутатом Московской городской думы Орловым Степаном Владимировичем. Телефон приемной: 8 (926) 653-82-64.</text:p>
      <text:p text:style-name="Text_20_body">На базе УВД по ЮАО ГУ МВД России по г. Москве также будет функционировать телефон «Горячей линии» 8-499-320-55-29.</text:p>
      <text:p text:style-name="Text_20_body"><text:line-break/></text:p>
      <text:p text:style-name="Text_20_body">Адрес страницы: <text:a xlink:type="simple" xlink:href="http://uao.mos.ru/presscenter/news/detail/12664947.html" office:name=""><text:span text:style-name="Definition">http://uao.mos.ru/presscenter/news/detail/1266494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5T23:08:15Z</meta:creation-date>
    <dc:date>2024-12-15T23:08:15Z</dc:date>
  </office:meta>
</office:document-meta>
</file>