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ми-юга-столицы-задержаны-подозреваемые-в-грабеже-мужчины-на-нагатинской-улице"/>Полицейскими юга столицы задержаны подозреваемые в грабеже мужчины на Нагатинской улице<text:bookmark-end text:name="полицейскими-юга-столицы-задержаны-подозреваемые-в-грабеже-мужчины-на-нагатинской-улице"/></text:h>
      <text:p text:style-name="First_20_paragraph">18.11.2024</text:p>
      <text:p text:style-name="Text_20_body"><text:span text:style-name="T1">Оперативниками уголовного розыска ОМВД России по району Нагатино-Садовники г. Москвы и УВД по ЮАО задержаны двое мужчин, подозреваемых в ограблении 41-летнего жителя столицы.</text:span></text:p>
      <text:p text:style-name="Text_20_body">«Предварительно установлено, что ночью на Нагатинской улице между фигурантами и потерпевшим произошел словесный конфликт, в ходе которого последнему были нанесены телесные повреждения. Нападавшие похитили из кармана джинсов гражданина смартфон стоимостью 140 тысяч рублей, после чего скрылись.</text:p>
      <text:p text:style-name="Text_20_body">В результате проведенного комплекса оперативно-розыскных мероприятий полицейские задержали двоих подозреваемых в возрасте 28 и 36 лет. Похищенное изъято и будет возвращено владельцу.</text:p>
      <text:p text:style-name="Text_20_body">Следователем Отдела МВД России по району Нагатино-Садовники г. Москвы возбуждено уголовное дело по признакам преступления, предусмотренного частью 2 статьи 161 УК РФ "Грабеж". В отношении одного фигуранта судом избрана мера пресечения в виде запрета определенных действий, его сообщник заключен под стражу», – сообщил начальник УИиОС ГУ МВД России по г. Москве полковник внутренней службы Владимир Васенин.</text:p>
      <text:p text:style-name="Text_20_body"><text:line-break/></text:p>
      <text:p text:style-name="Text_20_body">Адрес страницы: <text:a xlink:type="simple" xlink:href="http://uao.mos.ru/presscenter/news/detail/12664946.html" office:name=""><text:span text:style-name="Definition">http://uao.mos.ru/presscenter/news/detail/1266494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8T13:44:42Z</meta:creation-date>
    <dc:date>2024-12-08T13:44:42Z</dc:date>
  </office:meta>
</office:document-meta>
</file>