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столичного-района-нагатино-садовники-задержан-подозреваемый-в-краже"/>Полицейскими столичного района Нагатино-Садовники задержан подозреваемый в краже<text:bookmark-end text:name="полицейскими-столичного-района-нагатино-садовники-задержан-подозреваемый-в-краже"/></text:h>
      <text:p text:style-name="First_20_paragraph">17.11.2024</text:p>
      <text:p text:style-name="Text_20_body"><text:span text:style-name="T1">Оперативники уголовного розыска ОМВД России по району Нагатино-Садовники г. Москвы задержали 22-летнего молодого человека, подозреваемого в краже телефона и денежных средств с банковского счета.</text:span></text:p>
      <text:p text:style-name="Text_20_body">Предварительно установлено, что злоумышленник, проживающий в хостеле на Каширском шоссе, воспользовался отсутствием внимания со стороны 44-летнего соседа и похитил у него мобильный телефон. Войдя в мобильное приложение, пароль для входа в которое он ранее подсмотрел, мужчина перевел денежные средства потерпевшего на подконтрольный ему счет, после чего скрылся. Ущерб составил более 136 тысяч рублей.</text:p>
      <text:p text:style-name="Text_20_body">В результате проведенных оперативно-розыскных мероприятий полицейские задержали подозреваемого на Комсомольской площади.</text:p>
      <text:p text:style-name="Text_20_body">Следователем Отдела МВД России по району Нагатино-Садовники г. Москвы возбуждено уголовное дело по признакам преступления, предусмотренного частью 3 статьи 158 УК РФ «Кража». Фигурант заключен под стражу.</text:p>
      <text:p text:style-name="Text_20_body"><text:line-break/></text:p>
      <text:p text:style-name="Text_20_body">Адрес страницы: <text:a xlink:type="simple" xlink:href="http://uao.mos.ru/presscenter/news/detail/12664771.html" office:name=""><text:span text:style-name="Definition">http://uao.mos.ru/presscenter/news/detail/1266477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14:04:29Z</meta:creation-date>
    <dc:date>2024-11-17T14:04:29Z</dc:date>
  </office:meta>
</office:document-meta>
</file>