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по-юао-задержаны-подозреваемые-в-совершении-противоправного-деяния"/>Полицейскими УВД по ЮАО задержаны подозреваемые в совершении противоправного деяния<text:bookmark-end text:name="полицейскими-увд-по-юао-задержаны-подозреваемые-в-совершении-противоправного-деяния"/></text:h>
      <text:p text:style-name="First_20_paragraph">15.11.2024</text:p>
      <text:p text:style-name="Text_20_body">Участковые уполномоченные полиции ОМВД России по району Орехово-Борисово Северное г. Москвы задержали двоих подозреваемых в умышленном причинении средней тяжести вреда здоровью гражданину.</text:p>
      <text:p text:style-name="Text_20_body">Предварительно установлено, что в Шипиловском проезде двое злоумышленников беспричинно нанесли 40-летнему гражданину множественные удары руками и ногами в область туловища и головы, после чего с места происшествия скрылись.</text:p>
      <text:p text:style-name="Text_20_body">В результате проверочных мероприятий полицейские задержали подозреваемых. Ими оказались 18-летний и 19-летний жители столицы.</text:p>
      <text:p text:style-name="Text_20_body">Было установлено, что подозреваемые, находясь, предположительно, в состоянии опьянения, своими действиями умышленно причинили потерпевшему вред здоровью средней тяжести.</text:p>
      <text:p text:style-name="Text_20_body">Дознавателем ОМВД России по району Орехово-Борисово Северное г. Москвы возбуждено уголовное дело по признакам преступления, предусмотренного частью 2 статьи 112 УК РФ «Умышленное причинение средней тяжести вреда здоровью», которые соединены в одно производство.</text:p>
      <text:p text:style-name="Text_20_body">В отношении подозреваемых избрана мера принуждения в виде обязательства о явке.</text:p>
      <text:p text:style-name="Text_20_body"><text:line-break/></text:p>
      <text:p text:style-name="Text_20_body">Адрес страницы: <text:a xlink:type="simple" xlink:href="http://uao.mos.ru/presscenter/news/detail/12664405.html" office:name=""><text:span text:style-name="Definition">http://uao.mos.ru/presscenter/news/detail/1266440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8T22:17:31Z</meta:creation-date>
    <dc:date>2024-12-28T22:17:31Z</dc:date>
  </office:meta>
</office:document-meta>
</file>