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полиции-увд-по-юао-москвы-информируют-жителей-о-преимуществе-получения-государственных-услуг-электронным-способом"/>Сотрудники полиции УВД по ЮАО Москвы информируют жителей о преимуществе получения государственных услуг электронным способом<text:bookmark-end text:name="сотрудники-полиции-увд-по-юао-москвы-информируют-жителей-о-преимуществе-получения-государственных-услуг-электронным-способом"/></text:h>
      <text:p text:style-name="First_20_paragraph">13.11.2024</text:p>
      <text:p text:style-name="Text_20_body"><text:span text:style-name="T1">Полицейские УВД по ЮАО столицы информируют жителей о преимуществе получения государственных услуг электронным способом. Возможность получения государственных услуг, предоставляемых органами внутренних дел, электронным способом доступна каждому гражданину. Для этого необходимо зарегистрироваться на портале </text:span><text:a xlink:type="simple" xlink:href="http://www.gosuslugi.ru" office:name=""><text:span text:style-name="Definition"><text:span text:style-name="T1">www.gosuslugi.ru</text:span></text:span></text:a><text:span text:style-name="T1">, после чего вы сможете получить следующие государственные услуги, оказываемые МВД, без посещения уполномоченного органа:</text:span></text:p>
      <text:p text:style-name="Text_20_body">- получение адресно-справочной информации в отношении физического лица;</text:p>
      <text:p text:style-name="Text_20_body">- получение справки об отсутствии судимости и (или) факта уголовного преследования;</text:p>
      <text:p text:style-name="Text_20_body">- выдача свидетельства о соответствии транспортного средства требованиям безопасности;</text:p>
      <text:p text:style-name="Text_20_body">- получение справки об административном наказании за потребление наркотических средств без назначения врача.</text:p>
      <text:p text:style-name="Text_20_body">По некоторым услугам вы можете подать заявление об их предоставлении через Единый портал, но в дальнейшем вам необходимо будет явиться в уполномоченный орган для передачи полного пакета документов и получения результата по запрашиваемой услуге. К таким услугам относятся:</text:p>
      <text:p text:style-name="Text_20_body">- выдача или замена паспорта гражданина РФ;</text:p>
      <text:p text:style-name="Text_20_body">- выдача или замена заграничного паспорта нового или старого образца;</text:p>
      <text:p text:style-name="Text_20_body">- выдача или замена водительского удостоверения;</text:p>
      <text:p text:style-name="Text_20_body">- регистрация гражданина по месту жительства/пребывания, снятие с регистрационного учета по месту жительства/пребывания;</text:p>
      <text:p text:style-name="Text_20_body">- приглашение на въезд в РФ иностранных граждан и лиц без гражданства;</text:p>
      <text:p text:style-name="Text_20_body">- регистрация транспортного средства.</text:p>
      <text:p text:style-name="Text_20_body">Подать заявление с необходимым пакетом документов для получения государственных услуг можно с любого компьютера, мобильного телефона или планшета, имеющего доступ к сети Интернет. В дальнейшем остается только отслеживать статус поданного заявления в личном кабинете без очередей. Подробная информация о портале и перечне государственных услуг размещена на официальном сайте ГУ МВД России по г. Москве и на портале «Госуслуги.</text:p>
      <text:p text:style-name="Text_20_body"><text:line-break/></text:p>
      <text:p text:style-name="Text_20_body">Адрес страницы: <text:a xlink:type="simple" xlink:href="http://uao.mos.ru/presscenter/news/detail/12658974.html" office:name=""><text:span text:style-name="Definition">http://uao.mos.ru/presscenter/news/detail/12658974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9T01:37:02Z</meta:creation-date>
    <dc:date>2024-12-09T01:37:02Z</dc:date>
  </office:meta>
</office:document-meta>
</file>