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ледователем-отдела-мвд-россии-по-району-царицыно-г.-москвы-направлено-в-суд-уголовное-дело-в-отношении-участника-мошеннической-схемы"/>Следователем Отдела МВД России по району Царицыно г. Москвы направлено в суд уголовное дело в отношении участника мошеннической схемы<text:bookmark-end text:name="следователем-отдела-мвд-россии-по-району-царицыно-г.-москвы-направлено-в-суд-уголовное-дело-в-отношении-участника-мошеннической-схемы"/></text:h>
      <text:p text:style-name="First_20_paragraph">11.11.2024</text:p>
      <text:p text:style-name="Text_20_body"><text:span text:style-name="T1">В Нагатинский районный суд г. Москвы направлено уголовное дело в отношении соучастника мошеннической схемы по завладению денежными средствами пожилых жителей столицы.</text:span></text:p>
      <text:p text:style-name="Text_20_body">Весной прошлого года 71-летней жительнице района позвонил неизвестный, который представился сотрудником правоохранительных органов. Звонивший убедил пенсионерку оказать ему помощь в поимке преступников, которые якобы могут завладеть ее сбережениями. Поверив звонившему, женщина по его указанию обналичила со своего банковского счета 350 тысяч рублей и выбросила сверток с деньгами из окна своей квартиры. Спустя время она поняла, что стала жертвой обмана, и обратилась в полицию.</text:p>
      <text:p text:style-name="Text_20_body">По данному факту следователем территориального отдела полиции было возбуждено уголовное дело по признакам преступления, предусмотренного частью 3 статьи 159 УК РФ «Мошенничество».</text:p>
      <text:p text:style-name="Text_20_body">В результате комплекса мероприятий по раскрытию и расследованию преступлений прошлых лет сотрудники уголовного розыска ОМВД России по району Царицыно г. Москвы задержали подозреваемого – 22-летнего приезжего молодого человека.</text:p>
      <text:p text:style-name="Text_20_body">Задержанный рассказал, что такой вид «заработка» нашел в Интернете. Он подобрал деньги, выброшенные потерпевшей, а затем перевел их на счет своих кураторов, оставив себе в качестве вознаграждения 5 тысяч рублей. Фигуранту была избрана мера пресечения в виде подписки о невыезде и надлежащем поведении.</text:p>
      <text:p text:style-name="Text_20_body">В ходе дальнейшей работы с задержанным установлено, что аналогичным способом при его участии были обмануты 75-летняя и 81-летняя жительницы столицы. Ущерб, причиненный двум пенсионеркам, составил 450 тысяч рублей.</text:p>
      <text:p text:style-name="Text_20_body">По данным фактам следователем территориального отдела полиции были возбуждены уголовные дела по признакам преступления, предусмотренного частью 2 статьи 159 УК РФ «Мошенничество». Возбужденные уголовные дела были соединены в одно производство.</text:p>
      <text:p text:style-name="Text_20_body">В настоящее время уголовное дело с обвинительным заключением направлено в Нагатинский районный суд г. Москвы для рассмотрения по существу.</text:p>
      <text:p text:style-name="Text_20_body">Проводятся дальнейшие следственные действия и оперативно-розыскные мероприятия, направленные на установление и задержание соучастников и организаторов противоправной деятельности обвиняемого.Полицейские напоминают:</text:p>
      <text:p text:style-name="Text_20_body">Если вам позвонили неизвестные, кем бы они ни представлялись и какие бы предлоги ни использовали, всегда проверяйте полученную информацию. Не принимайте поспешных решений. Прервите разговор и посоветуйтесь с друзьями или родственниками. В большинстве случаев обман вскрывается уже на данном этапе. Позвоните в организацию, якобы из которой вам поступил звонок, и уточните полученную информацию. Если вы стали жертвой мошенничества, незамедлительно обращайтесь в полицию по телефону «02» (с мобильных «102») или в ближайший территориальный отдел МВД России.</text:p>
      <text:p text:style-name="Text_20_body">Мошенники чаще всего вовлекают в свою преступную деятельность молодых людей. В мессенджерах им предлагают легкий и быстрый заработок. В обязанности так называемых курьеров входит выполнение указаний анонимных кураторов. Мошенники звонят гражданам в основном пенсионного возраста, вводят их в заблуждение, после чего курьеры забирают у доверчивых пенсионеров их сбережения и, следуя указаниям «работодателей», переводят деньги граждан на неизвестные счета, оставляя себе небольшую часть в качестве вознаграждения.</text:p>
      <text:p text:style-name="Text_20_body">Полицейские призывают молодых людей не откликаться на сомнительные объявления о работе и предупреждают, что данная противоправная деятельность является уголовно наказуемой по статье 159 УК РФ «Мошенничество». Максимальное наказание, предусмотренное данной статьей Уголовного кодекса, – лишение свободы на срок до десяти лет. Если вам поступило данного рода предложение – позвоните в полицию по телефону «02» (с мобильных «102»).</text:p>
      <text:p text:style-name="Text_20_body"><text:line-break/></text:p>
      <text:p text:style-name="Text_20_body">Адрес страницы: <text:a xlink:type="simple" xlink:href="http://uao.mos.ru/presscenter/news/detail/12654058.html" office:name=""><text:span text:style-name="Definition">http://uao.mos.ru/presscenter/news/detail/1265405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1T10:33:03Z</meta:creation-date>
    <dc:date>2024-11-11T10:33:03Z</dc:date>
  </office:meta>
</office:document-meta>
</file>