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ми-увд-по-юао-задержан-подозреваемый-в-покушении-на-сбыт-гашиша"/>Полицейскими УВД по ЮАО задержан подозреваемый в покушении на сбыт гашиша<text:bookmark-end text:name="полицейскими-увд-по-юао-задержан-подозреваемый-в-покушении-на-сбыт-гашиша"/></text:h>
      <text:p text:style-name="First_20_paragraph">07.11.2024</text:p>
      <text:p text:style-name="Text_20_body"><text:span text:style-name="T1">Оперативники уголовного розыска ОМВД России по району Орехово-Борисово Северное г. Москвы задержали подозреваемого в покушении на сбыт наркотического средства.</text:span></text:p>
      <text:p text:style-name="Text_20_body">В результате проведенных оперативно-розыскных мероприятий полицейские на улице Баженова задержали 26-летнего жителя Московской области по подозрению в незаконном обороте наркотических средств.</text:p>
      <text:p text:style-name="Text_20_body">В ходе личного досмотра у молодого человека было обнаружено и изъято 126 свертков с веществом неизвестного происхождения. Согласно проведенному исследованию части изъятого массой более 23 граммов, в нем содержится наркотическое средство – гашиш. Остальное изъятое направлено на экспертизу.</text:p>
      <text:p text:style-name="Text_20_body">По данному факту следователем ОМВД России по району Орехово-Борисово Северное г. Москвы возбуждено уголовное дело по признакам преступления, предусмотренного частью 3 статьи 30 и частью 4 статьи 228.1 УК РФ. Фигурант заключен под стражу.</text:p>
      <text:p text:style-name="Text_20_body"><text:line-break/></text:p>
      <text:p text:style-name="Text_20_body">Адрес страницы: <text:a xlink:type="simple" xlink:href="http://uao.mos.ru/presscenter/news/detail/12649559.html" office:name=""><text:span text:style-name="Definition">http://uao.mos.ru/presscenter/news/detail/12649559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7T10:37:45Z</meta:creation-date>
    <dc:date>2024-11-07T10:37:45Z</dc:date>
  </office:meta>
</office:document-meta>
</file>