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порно-идти-к-поставленным-целям-и-не-бояться-совершать-ошибки-история-и-профессиональный-путь-лучшего-инженера-московского-авиацентра"/>«Упорно идти к поставленным целям и не бояться совершать ошибки»: история и профессиональный путь лучшего инженера Московского авиацентра<text:bookmark-end text:name="упорно-идти-к-поставленным-целям-и-не-бояться-совершать-ошибки-история-и-профессиональный-путь-лучшего-инженера-московского-авиацентра"/></text:h>
      <text:p text:style-name="First_20_paragraph">02.11.2024</text:p>
      <text:p text:style-name="Text_20_body"><text:span text:style-name="T1">В 2023 году Сергея Стерликова, ведущего инженера цеха технического обслуживания воздушных судов Московского авиационного центра, признали лучшим в своей профессии. Его путь в авиацию начался с любви к технике, которая постепенно переросла в глубокую приверженность авиационному делу. За 7 лет работы в учреждении Сергей прошел большой путь от авиационного техника до ведущего инженера. Сегодня он является ярким примером для молодых специалистов, которые только начинают свой путь в авиации.</text:span></text:p>
      <text:p text:style-name="Text_20_body">Сергей Стерликов, ведущий инженер цеха технического обслуживания воздушных судов Московского авиационного центра, родился в маленьком Подмосковном городе Воскресенского района. Там прошло его детство и юность, там же появилось любимое увлечение, ставшее делом жизни.</text:p>
      <text:p text:style-name="Text_20_body"><text:span text:style-name="T1">«С раннего возраста меня привлекала техника, а в частности мотоциклы. Я часами мог копаться в железках: разбирал и собирал механизмы, ремонтировал и восстанавливал старые машины. Так к ним прикипел, что в 16 лет заработал и купил свой первый мотоцикл. Я был очень счастлив и горд - исполнилась моя заветная мечта. Многие годы мотоциклы были моим любимым увлечением – я обновлял модели, путешествовал и ремонтировал их. А потом к мотоциклам добавилось новое хобби – квадроциклы»,</text:span> – поделился инженер.</text:p>
      <text:p text:style-name="Text_20_body">После учебы в школе Сергей Стерликов окончил Жуковский авиационный техникум. Решил развиваться в профессии дальше и, отслужив в армии сапером в инженерных войсках, окончил Московский авиационный институт по специальности «Самолето- и вертолетостроение». Как отмечает специалист, параллельно с учебой он всегда работал, чтобы набраться опыта. Например, около шести лет Стерликов трудился и постигал секреты авиационного дела в Национальном центре вертолетостроения имени М.Л. Миля и Н.И. Камова.</text:p>
      <text:p text:style-name="Text_20_body"><text:span text:style-name="T1">«Эта работа была хорошей школой жизни. Грамотное руководство, тесное взаимодействующее с сотрудниками, дало толчок для развития. Я смог углубить свои знания и набраться опыта в тонкостях вертолетостроения»,</text:span> – поделился Сергей.</text:p>
      <text:p text:style-name="Text_20_body">В 2017 году в жизни специалиста произошло судьбоносное событие. Он успешно прошел собеседование, занял должность авиационного техника и стал частью команды специалистов Московского авиацентра.</text:p>
      <text:p text:style-name="Text_20_body"><text:span text:style-name="T1">«Коллектив учреждения для меня – это как большая семья, сплоченная и дружная. Мы работаем вместе, чтобы обеспечить безопасность жителей и гостей Москвы. Каждый здесь – профессионал, и я могу положиться на любого из них. А еще удивительно, что первый рабочий день в авиацентре выпал на 9 февраля, мой день рождения. Теперь ежегодно у меня двойной праздник»,</text:span> – с улыбкой признается специалист.</text:p>
      <text:p text:style-name="Text_20_body">За последние семь лет Сергей совершил значительный прогресс в своей карьере, пройдя путь от авиационного техника до ведущего инженера организации. Сегодня рабочий день инженера начинается с предполетной подготовки вертолетов к заступлению экипажей центра на дежурства.</text:p>
      <text:p text:style-name="Text_20_body"><text:span text:style-name="T1">«Время на подготовку воздушного судна к вылету занимает у нас около 40 минут. Мы работаем согласно графику дежурств и вылетов. Поэтому очень важно грамотно распланировать время и распределить специалистов, чтобы не происходило задержек. В мою ответственность входит также заполнение необходимой документации»,</text:span> – объясняет герой.</text:p>
      <text:p text:style-name="Text_20_body">Также специалист в прошлом году прошел курсы переподготовки и получил допуск на ведение лекций по работе с санитарными типами вертолетов для молодого поколения техников, вновь пришедших в авиацентр. Сергей подчеркивает, что преподавание – это новый этап в его жизни, и он несомненно, трудный, ответственный и важный.</text:p>
      <text:p text:style-name="Text_20_body">Стоит сказать, что и вне профессиональной сферы Сергей пример для подражания. Он прекрасный семьянин, верный муж и заботливый отец, который смог пронести крепкие отношения сквозь все жизненные трудности и препятствия. Семья Стерликовых – это сплоченный коллектив, где каждый поддерживает друг друга.</text:p>
      <text:p text:style-name="Text_20_body"><text:span text:style-name="T1">«Я счастливый человек! У меня есть любимая жена, сын Евгений и только что родилась дочь Елизавета. С супругой мы познакомились в общей компании друзей. Так случилось, что у нас было общее увлечение – любовь к мотоциклам. Так я понял, что это мой человек»,</text:span> – улыбается Сергей.</text:p>
      <text:p text:style-name="Text_20_body">Семья Стерликовых любит отдыхать на своем участке в загородном доме. Они стараются активно проводить время, любят путешествия и природу. Любимые места для поездок – это село Константиново в Рязанской области, где жил Есенин, Абхазия и побережье Черного моря.</text:p>
      <text:p text:style-name="Text_20_body">В свободное время Сергей с супругой и компанией друзей устраивают большие заезды по непроходимым лесам и грязи. Это хобби дарит массу эмоций, адреналина и возможность сбросить стресс и усталость после рабочих будней.</text:p>
      <text:p text:style-name="Text_20_body">Девиз инженера Московского авиацентра гласит: <text:span text:style-name="T1">«Главное в жизни – наслаждаться жизнью, упорно идти к поставленным целям и не страшиться ошибок, ведь любая из них может быть исправлена, а самое главное – быть вместе, быть с семьей, которая является опорой и поддержкой на жизненном пути любого человека».</text:span></text:p>
      <text:p text:style-name="Text_20_body"><text:line-break/></text:p>
      <text:p text:style-name="Text_20_body">Адрес страницы: <text:a xlink:type="simple" xlink:href="http://uao.mos.ru/presscenter/news/detail/12643387.html" office:name=""><text:span text:style-name="Definition">http://uao.mos.ru/presscenter/news/detail/12643387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02T14:08:17Z</meta:creation-date>
    <dc:date>2024-11-02T14:08:17Z</dc:date>
  </office:meta>
</office:document-meta>
</file>