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сихолог-столичного-пожарно-спасательного-центра-рассказал-о-том-как-бороться-с-осенней-хандрой"/>Психолог столичного Пожарно-спасательного центра рассказал о том, как бороться с осенней хандрой<text:bookmark-end text:name="психолог-столичного-пожарно-спасательного-центра-рассказал-о-том-как-бороться-с-осенней-хандрой"/></text:h>
      <text:p text:style-name="First_20_paragraph">02.11.2024</text:p>
      <text:p text:style-name="Text_20_body"><text:span text:style-name="T1">С наступлением осени многие люди все чаще начинают испытывать состояние, известное как осенняя хандра. Оно может проявиться у любого человека вне зависимости от пола, возраста, социального статуса или иных признаков. Что такое хандра, почему она приходит осенью, как ее опознать и справиться с ее симптомами, рассказала заместитель начальника отдела психологического обеспечения Пожарно-спасательного центра Москвы Анна Белова.</text:span></text:p>
      <text:p text:style-name="Text_20_body">Хандра – это временное явление, которое проявляется чаще всего при смене сезонов, в частности с летнего на осенний. Как правило, меланхоличное состояние связано с вполне конкретными причинами.</text:p>
      <text:p text:style-name="Text_20_body"><text:span text:style-name="T1">«С приходом осени вокруг нас уменьшается количество солнечного света, понижается температура воздуха, меняется атмосферное давление. Все это воздействует на гормональный фон. Возникают риски ухудшения эпидемиологической обстановки, могут распространяться инфекционные и вирусные заболевания, подкашивающие организм, а некоторые люди начинают чувствовать последствия авитаминоза»</text:span>, – объяснила Анна Белова, заместитель начальника отдела психологического обеспечения столичного Пожарно-спасательного центра.</text:p>
      <text:p text:style-name="Text_20_body">Обычно осенняя хандра характеризуется физической вялостью, сонливостью и изменением аппетита.</text:p>
      <text:p text:style-name="Text_20_body"><text:span text:style-name="T1">«Это состояние может крайне негативно сказаться на работоспособности человека</text:span>, – добавила психолог. – <text:span text:style-name="T1">Могут наблюдаться изменения когнитивных процессов, то есть ухудшается восприятие и обработка информации. Это приводит к ослаблению памяти, снижению концентрации внимания, спутанности мышления, заторможенности реакций. Из-за этого эффективность даже самого трудолюбивого работника заметно падает».</text:span></text:p>
      <text:p text:style-name="Text_20_body">Чтобы избежать погружения в это состояние, Анна настоятельно рекомендует прислушиваться к потребностям своего организма и соблюдать режим дня.</text:p>
      <text:p text:style-name="Text_20_body"><text:span text:style-name="T1">«В таком состоянии особенно важно следить за сбалансированностью питания и наличием витаминов в рационе. Вам должно хватать белков, жиров, углеводов и других питательных веществ. В осенний период у организма обычно наблюдается дефицит витаминов А и B, а также Омега-3-жирных-кислот. Поэтому ешьте побольше овощей, фруктов, мяса, яиц и различных зерновых культур. Будет нелишним посетить врача и сдать анализы. Также важно контролировать свой сон. Ложиться и вставать по возможности нужно в одно и то же время. И хотя норма каждого человека индивидуальна, в среднем для восстановления сил и жизненной энергии необходимо спать 7-8 часов»</text:span>, – рассказала психолог.</text:p>
      <text:p text:style-name="Text_20_body">Если же вы почувствовали симптомы хандры, следует не поддаваться ей, а наоборот сопротивляться.</text:p>
      <text:p text:style-name="Text_20_body"><text:span text:style-name="T1">«В борьбе с меланхоличным состоянием отлично помогают занятия спортом. Старайтесь постоянно поддерживать умеренную физическую активность. Начните чаще совершать прогулки на свежем воздухе, особенно в ясную погоду, а также увеличьте количество солнечного света на своем рабочем месте и дома. Если у вас есть хобби, обязательно занимайтесь им или же общайтесь с близкими и приятными вам людьми. Если вы не будете лениться, то самочувствие и настроение начнут улучшаться. Старайтесь получать удовольствие и положительные эмоции, а также уменьшать количество стресса в своей жизни»</text:span>, – порекомендовала Анна.</text:p>
      <text:p text:style-name="Text_20_body">Специалист отметила, что в среднем состояние осенней хандры длится не более 3-4 недель, но при некоторых обстоятельствах может перетечь в более тяжелую форму.</text:p>
      <text:p text:style-name="Text_20_body"><text:span text:style-name="T1">«Важно помнить, что признаки хандры схожи с симптомами такого сезонного аффективного расстройства, как депрессия. Это уже клиническое состояние. Если апатия, сниженное настроение, отсутствие удовольствия, сонливость, изменение аппетита и другие симптомы длятся больше одного месяца и приносят уже ярко выраженный дискомфорт, необходимо обратиться к компетентному специалисту-психиатру для диагностики и лечения»</text:span>, – добавила она.</text:p>
      <text:p text:style-name="Text_20_body">Психолог рассказала, что ее отдел сталкивается со случаями осенней хандры у работников Пожарно-спасательного центра, но следование всем рекомендациям позволяет поддерживать психологическое здоровье коллектива.</text:p>
      <text:p text:style-name="Text_20_body"><text:span text:style-name="T1">«От себя я могу порекомендовать следить за собой не только в осенний период, но и на регулярной основе. Нужно отслеживать источники своего стресса и оперативно устранять раздражающие факторы, которые усложняют вам работу и жизнь»</text:span>, – отметила заместитель начальника отдела психологического обеспечения Анна Белова.</text:p>
      <text:p text:style-name="Text_20_body"><text:line-break/></text:p>
      <text:p text:style-name="Text_20_body">Адрес страницы: <text:a xlink:type="simple" xlink:href="http://uao.mos.ru/presscenter/news/detail/12643381.html" office:name=""><text:span text:style-name="Definition">http://uao.mos.ru/presscenter/news/detail/1264338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8T02:01:03Z</meta:creation-date>
    <dc:date>2024-11-08T02:01:03Z</dc:date>
  </office:meta>
</office:document-meta>
</file>